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трудоустройству-несовершеннолетних-граждан-в-возрасте-от-14-до-18-лет"/>Памятка по трудоустройству несовершеннолетних граждан в возрасте от 14 до 18 лет<text:bookmark-end text:name="памятка-по-трудоустройству-несовершеннолетних-граждан-в-возрасте-от-14-до-18-лет"/></text:h>
      <text:p text:style-name="First_20_paragraph">20.06.2025</text:p>
      <text:p text:style-name="Text_20_body"><text:a xlink:type="simple" xlink:href="/ПАМЯТКА%20ПО%20ТРУДОУСТРОЙСТВУ%20НЕСОВЕРШЕННОЛЕТНИХ.pdf" office:name=""><text:span text:style-name="Definition">Памятка по трудоустройству несовершеннолетних граждан в возрасте от 14 до 18 лет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kdnizp/documents/detail/13048032.html" office:name=""><text:span text:style-name="Definition">http://donskoy.mos.ru/kdnizp/documents/detail/1304803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3T13:56:11Z</meta:creation-date>
    <dc:date>2025-06-23T13:56:11Z</dc:date>
  </office:meta>
</office:document-meta>
</file>