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я-2021-года-во-всех-учебных-учреждениях-донского-района-города-москвы-прошли-классные-часы-посвященные-дню-солидарности-в-борьбе-с-терроризмом."/>3 сентября 2021 года во всех учебных учреждениях Донского района города Москвы прошли классные часы, посвященные Дню солидарности в борьбе с терроризмом.<text:bookmark-end text:name="сентября-2021-года-во-всех-учебных-учреждениях-донского-района-города-москвы-прошли-классные-часы-посвященные-дню-солидарности-в-борьбе-с-терроризмом."/></text:h>
      <text:p text:style-name="First_20_paragraph">06.09.2021</text:p>
      <text:p text:style-name="Text_20_body"><text:span text:style-name="T1">3 сентября 2021 года во всех учебных учреждениях Донского района города Москвы прошли классные часы, посвященные Дню солидарности в борьбе с терроризмом.</text:span></text:p>
      <text:p text:style-name="Text_20_body"><text:line-break/></text:p>
      <text:p text:style-name="Text_20_body">Адрес страницы: <text:a xlink:type="simple" xlink:href="http://donskoy.mos.ru/kdnizp/events/detail/10233435.html" office:name=""><text:span text:style-name="Definition">http://donskoy.mos.ru/kdnizp/events/detail/10233435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53:33Z</meta:creation-date>
    <dc:date>2023-07-13T04:53:33Z</dc:date>
  </office:meta>
</office:document-meta>
</file>