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здании-управы-донского-района-города-москвы-состоялось-координационное-совещание-районной-комиссии-по-делам-несовершеннолетних-и-защите-их-прав"/>08.12.2021 в здании управы Донского района города Москвы состоялось Координационное совещание районной Комиссии по делам несовершеннолетних и защите их прав<text:bookmark-end text:name="в-здании-управы-донского-района-города-москвы-состоялось-координационное-совещание-районной-комиссии-по-делам-несовершеннолетних-и-защите-их-прав"/></text:h>
      <text:p text:style-name="First_20_paragraph">10.12.2021</text:p>
      <text:p text:style-name="Text_20_body">08 декабря 2021 года в здании управы Донского района города Москвы состоялся Координационное совещание районной комиссии по делам несовершеннолетних и защите их прав. В совещании приняли участие представители органов и учреждений системы профилактики безнадзорности и правонарушений несовершеннолетних, представители учебных образовательных учреждений Донского района города Москвы.</text:p>
      <text:p text:style-name="Text_20_body"><text:line-break/></text:p>
      <text:p text:style-name="Text_20_body">На повестке дня рассматривались следующие вопросы: </text:p>
      <text:p text:style-name="Text_20_body">1. «О работе профилактики незаконного потребления наркотических средств и психотропных веществ, среди несовершеннолетних в 2021 году». </text:p>
      <text:p text:style-name="Text_20_body"><text:line-break/></text:p>
      <text:p text:style-name="Text_20_body">2. Взаимодействие образовательных организаций Донского района города Москвы с органами и учреждениями системы профилактики безнадзорности и правонарушений несовершеннолетних.</text:p>
      <text:p text:style-name="Text_20_body"><text:line-break/></text:p>
      <text:p text:style-name="Text_20_body">При подведении итогов работы по профилактике наркомании в 2021 году председателем комиссии Соколовым Дмитрием Николаевичем (глава управы Донского района города Москвы) было отмечено, что необходимо повысить уровень межведомственного взаимодействия субъектов профилактики с целью увеличения эффективности и наступательности проводимых мероприятий, направленных на профилактику наркомании и борьбу с незаконным оборотом наркотических средств и психотропных веществ. Основные усилия в сфере противодействия наркомании и незаконному обороту наркотиков в Донском районе в 2022 году необходимо направить на решение следующих задач: </text:p>
      <text:p text:style-name="Text_20_body">- выявление и пресечение преступлений, связанных с незаконным оборотом наркотиков; </text:p>
      <text:p text:style-name="Text_20_body">- вовлечение несовершеннолетних в профилактические мероприятия; </text:p>
      <text:p text:style-name="Text_20_body">- определение эффективных мер по профилактике наркомании среди несовершеннолетних и реабилитации подростков </text:p>
      <text:p text:style-name="Text_20_body">- наркоманов в районе.</text:p>
      <text:p text:style-name="Text_20_body">- профилактику наркомании в детской, подростковой и молодежной среде.</text:p>
      <text:p text:style-name="Text_20_body">- приобщение несовершеннолетних к здоровому образу жизни.</text:p>
      <text:p text:style-name="Text_20_body"><text:line-break/></text:p>
      <text:p text:style-name="Text_20_body">Адрес страницы: <text:a xlink:type="simple" xlink:href="http://donskoy.mos.ru/kdnizp/events/detail/10464947.html" office:name=""><text:span text:style-name="Definition">http://donskoy.mos.ru/kdnizp/events/detail/10464947.html</text:span></text:a></text:p>
      <text:p text:style-name="Text_20_body"><text:a xlink:type="simple" xlink:href="http://donskoy.mos.ru" office:name=""><text:span text:style-name="Definition">Управа До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3T04:52:17Z</meta:creation-date>
    <dc:date>2023-07-13T04:52:17Z</dc:date>
  </office:meta>
</office:document-meta>
</file>