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проведении-профилактического-мероприятия-подросток-безопасность-и-правопорядок"/>Информация о проведении профилактического мероприятия «Подросток» Безопасность и правопорядок<text:bookmark-end text:name="информация-о-проведении-профилактического-мероприятия-подросток-безопасность-и-правопорядок"/></text:h>
      <text:p text:style-name="First_20_paragraph">06.04.2023</text:p>
      <text:p text:style-name="Text_20_body">Уважаемые москвичи и гости столицы!</text:p>
      <text:p text:style-name="Text_20_body"><text:line-break/></text:p>
      <text:p text:style-name="Text_20_body">В целях повышения эффективности по предупреждению алкоголизации и наркомании в подростковой среде, а также выявления лиц, вовлекающих несовершеннолетних в употребление спиртных напитков, наркотических средств и психотропных веществ с 03 по 07 апреля 2023 года на территории города Москвы проводится профилактические мероприятие «Подросток».</text:p>
      <text:p text:style-name="Text_20_body"><text:line-break/></text:p>
      <text:p text:style-name="Text_20_body">Основными показателями защищенности несовершеннолетних являются: снижение смертности и травматизма, обеспечение интересов детей во всех сферах их жизнедеятельности, воспитание гармонично развитой и социально ответственной личности на основе духовно-нравственных российских ценностей.</text:p>
      <text:p text:style-name="Text_20_body"><text:line-break/></text:p>
      <text:p text:style-name="Text_20_body">Сотрудники органов внутренних дел совместно с органами системы профилактики безнадзорности и правонарушений несовершеннолетних проведут профилактические мероприятия с подростками и их родителями, направленные на недопущение нарушения действующего законодательства РФ.</text:p>
      <text:p text:style-name="Text_20_body"><text:line-break/></text:p>
      <text:p text:style-name="Text_20_body">Просветительская работа будет направлена на развитие безопасной инфраструктуры, формирования у несовершеннолетних навыков сохранного поведения, укрепления института семьи, профилактики противоправных деяний, совершаемых несовершеннолетними и в отношении них.</text:p>
      <text:p text:style-name="Text_20_body"><text:line-break/></text:p>
      <text:p text:style-name="Text_20_body">Уважаемые жители! При обнаружении признаков семейного неблагополучия, в том числе неоднозначных поступков родителей, необходимо незамедлительно проинформировать компетентные ведомства: Отдел МВД России по Донскому району г. Москвы, КДН и ЗП Донского района г. Москвы, органы опеки и попечительства, социальной защиты населения, здравоохранения и экстренных служб.</text:p>
      <text:p text:style-name="Text_20_body"><text:line-break/></text:p>
      <text:p text:style-name="Text_20_body">Адрес страницы: <text:a xlink:type="simple" xlink:href="http://donskoy.mos.ru/kdnizp/events/detail/11512197.html" office:name=""><text:span text:style-name="Definition">http://donskoy.mos.ru/kdnizp/events/detail/1151219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1:03Z</meta:creation-date>
    <dc:date>2023-07-13T04:51:03Z</dc:date>
  </office:meta>
</office:document-meta>
</file>