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4-по-18-октября-2024-года-на-территории-отдела-мвд-россии-по-донскому-району-г.-москвы-проводится-оперативно-профилактическое-мероприятие-подросток-семья"/>С 14 по 18 октября 2024 года на территории Отдела МВД России по Донскому району г. Москвы проводится оперативно-профилактическое мероприятие «Подросток-Семья»<text:bookmark-end text:name="с-14-по-18-октября-2024-года-на-территории-отдела-мвд-россии-по-донскому-району-г.-москвы-проводится-оперативно-профилактическое-мероприятие-подросток-семья"/></text:h>
      <text:p text:style-name="First_20_paragraph">14.10.2024</text:p>
      <text:p text:style-name="Text_20_body">С 14 по 18 октября 2024 года на территории Отдела МВД России по Донскому району г. Москвы проводится оперативно-профилактическое мероприятие «Подросток-Семья», направленное на выявление семейного неблагополучия и родителей, допускающих жестокое обращение с детьми, повышение эффективности работы по предупреждению безнадзорности и правонарушений несовершеннолетних, а также пресечения противоправных действий в отношении подростков.</text:p>
      <text:p text:style-name="Text_20_body"><text:line-break/>Сотрудники органов внутренних дел совместно с органами системы профилактики безнадзорности и правонарушений несовершеннолетних проведут профилактические мероприятия с подростками и их родителями, направленные на недопущение нарушения действующего законодательства РФ.</text:p>
      <text:p text:style-name="Text_20_body"><text:line-break/>Уважаемые жители! При обнаружении признаков семейного неблагополучия, в том числе неоднозначных поступков родителей, необходимо незамедлительно проинформировать компетентные ведомства: Отдел МВД России по Донскому району г. Москвы, КДН и ЗП Донского района г. Москвы, органы опеки и попечительства, социальной защиты населения, здравоохранения и экстренных служб.</text:p>
      <text:p text:style-name="Text_20_body"><text:line-break/></text:p>
      <text:p text:style-name="Text_20_body">Адрес страницы: <text:a xlink:type="simple" xlink:href="http://donskoy.mos.ru/kdnizp/events/detail/12610070.html" office:name=""><text:span text:style-name="Definition">http://donskoy.mos.ru/kdnizp/events/detail/126100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4T07:30:05Z</meta:creation-date>
    <dc:date>2024-10-14T07:30:05Z</dc:date>
  </office:meta>
</office:document-meta>
</file>