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новные-правила-соблюдение-которых-поможет-сохранить-жизнь-и-здоровье-детей"/>Основные правила, соблюдение которых поможет сохранить жизнь и здоровье детей:<text:bookmark-end text:name="основные-правила-соблюдение-которых-поможет-сохранить-жизнь-и-здоровье-детей"/></text:h>
      <text:p text:style-name="First_20_paragraph">22.08.2018</text:p>
      <text:p text:style-name="Text_20_body"><text:span text:style-name="T1">Основные правила, соблюдение которых поможет сохранить жизнь и здоровье детей:</text:span></text:p>
      <text:p text:style-name="Text_20_body">- ребенок не может находиться без присмотра в помещении, где открыто настежь окно или есть хоть малейшая вероятность, что ребенок может его самостоятельно открыть;</text:p>
      <text:p text:style-name="Text_20_body">- фурнитура окон и сами рамы должны быть исправны, чтобы предупредить их самопроизвольное или слишком легкое открывание ребенком;</text:p>
      <text:p text:style-name="Text_20_body">- если оставляете ребенка одного даже на непродолжительное время в помещении, а закрывать окно полностью не хотите, то в случае со стандартными деревянными рамами закройте окно на шпингалеты и снизу, и сверху (не пренебрегайте верхним шпингалетом, так как нижний довольно легко открыть) и откройте форточку;</text:p>
      <text:p text:style-name="Text_20_body">- в случае с металлопластиковым окном, поставьте раму в режим «фронтальное проветривание», так как из этого режима маленький ребенок самостоятельно вряд ли сможет открыть окно;</text:p>
      <text:p text:style-name="Text_20_body">- нельзя надеяться на режим «микропроветривание» на металлопластиковых окнах – из этого режима окно легко открыть, даже случайно дернув за ручку;</text:p>
      <text:p text:style-name="Text_20_body">- не пренебрегайте средствами детской защиты на окнах: металлопластиковые окна в доме, где есть ребенок, просто необходимо оборудовать специальными устройствами, блокирующими открывание окна;</text:p>
      <text:p text:style-name="Text_20_body">- воспитывайте ребенка правильно: не ставьте его на подоконник, не поощряйте самостоятельного лазания туда, строго предупреждайте даже попытки таких «игр»;</text:p>
      <text:p text:style-name="Text_20_body">- объясняйте ребенку опасность открытого окна из-за возможного падения.</text:p>
      <text:p text:style-name="Text_20_body"><text:span text:style-name="T1">ПОМНИТЕ! Только бдительное отношение к своим собственным детям со стороны вас, РОДИТЕЛЕЙ, поможет избежать беды!</text:span></text:p>
      <text:p text:style-name="Text_20_body">Проверьте прямо сейчас, где находятся ваши дети!</text:p>
      <text:p text:style-name="Text_20_body"><text:span text:style-name="T2">КАК ПРЕДОТВРАТИТЬ</text:span></text:p>
      <text:p text:style-name="Text_20_body"><text:span text:style-name="T2">ВЫПАДЕНИЕ РЕБЕНКА ИЗ ОКНА</text:span></text:p>
      <text:p text:style-name="Text_20_body">Современное окно стало причиной несчастных случаев с детьми – ежегодно с наступлением весны отмечается рост несчастных случаев, которые связаны с выпадением маленьких детей из окон. Как подтверждает медицинская статистика, через клинические больницы, которые специализируются на детском травматизме, ежегодно проходят десятки людей, выпавших из окон. В большинстве случаев дети получают тяжелую сочетанную травму, которая сопровождается черепно-мозговыми травмами, повреждением центральной нервной системы, конечностей, костей, внутренних органов (разрывом селезенки и печени), что требует длительного лечения и восстановления, которое может исчисляться неделями, а то и месяцами.</text:p>
      <text:p text:style-name="Text_20_body"><text:span text:style-name="T1"> </text:span></text:p>
      <text:p text:style-name="Text_20_body"><text:span text:style-name="T1">УВАЖАЕМЫЕ РОДИТЕЛИ!</text:span></text:p>
      <text:p text:style-name="Text_20_body"><text:span text:style-name="T1">ЗАПОМНИТЕ 7 ПРАВИЛ, ЧТОБЫ НЕ ДОПУСТИТЬ НЕЛЕПОЙ ГИБЕЛИ ВАШЕГО РЕБЕНКА!</text:span></text:p>
      <text:p text:style-name="Text_20_body"><text:span text:style-name="T1">1 ПРАВИЛО:</text:span> Не оставлять окно открытым, поскольку достаточно отвлечься на секунду, которая может стать последним мгновением в жизни ребенка или искалечить ее навсегда.</text:p>
      <text:p text:style-name="Text_20_body"><text:span text:style-name="T1">2 ПРАВИЛО:</text:span> Не использовать москитные сетки без соответствующей защиты окна. Ребенок видит некое препятствие впереди, уверенно упирается на него, и в результате может выпасть вместе с сеткой, которая не рассчитана на вес даже годовалого ребенка.</text:p>
      <text:p text:style-name="Text_20_body"><text:span text:style-name="T1">3 ПРАВИЛО:</text:span> Не оставлять ребенка без присмотра, особенно играющего возле окон и стеклянных дверей.</text:p>
      <text:p text:style-name="Text_20_body"><text:span text:style-name="T1">4 ПРАВИЛО:</text:span> Не ставить мебель поблизости окон, чтобы ребенок не взобрался на подоконник.</text:p>
      <text:p text:style-name="Text_20_body"><text:span text:style-name="T1">5 ПРАВИЛО:</text:span> Не следует позволять детям прыгать на кровати или другой мебели, расположенной вблизи окон.</text:p>
      <text:p text:style-name="Text_20_body"><text:span text:style-name="T1">6 ПРАВИЛО:</text:span> Тщательно подобрать аксессуары на окна. В частности, средства солнцезащиты, такие как жалюзи и рулонные шторы должны быть без свисающих шнуров и цепочек. Ребенок может с их помощью взобраться на окно или запутаться в них, тем самым спровоцировать удушье.</text:p>
      <text:p text:style-name="Text_20_body"><text:span text:style-name="T1">7 ПРАВИЛО:</text:span> Установить на окна блокираторы, препятствующие открытию окна ребенком самостоятельно.</text:p>
      <text:p text:style-name="Text_20_body"><text:span text:style-name="T2">ПОМНИТЕ!</text:span></text:p>
      <text:p text:style-name="Text_20_body"><text:span text:style-name="T1">Существуют различные средства обеспечения безопасности окон для детей. Стоимость некоторых из них доступна каждому.</text:span></text:p>
      <text:p text:style-name="Text_20_body"><text:span text:style-name="T3">Комиссия по делам несовершеннолетних и защите их прав Донского района  города Москвы</text:span></text:p>
      <text:p text:style-name="Text_20_body"> </text:p>
      <text:p text:style-name="Text_20_body"><text:line-break/></text:p>
      <text:p text:style-name="Text_20_body">Адрес страницы: <text:a xlink:type="simple" xlink:href="http://donskoy.mos.ru/kdnizp/events/detail/7524177.html" office:name=""><text:span text:style-name="Definition">http://donskoy.mos.ru/kdnizp/events/detail/752417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59:29Z</meta:creation-date>
    <dc:date>2023-07-13T04:59:29Z</dc:date>
  </office:meta>
</office:document-meta>
</file>