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ы-против-наркотиков"/>Мы против наркотиков<text:bookmark-end text:name="мы-против-наркотиков"/></text:h>
      <text:p text:style-name="First_20_paragraph">17.09.2019</text:p>
      <text:p text:style-name="Text_20_body"><text:span text:style-name="T1">26 июня мировое сообщество отмечает Международный день борьбы с наркоманией и незаконным оборотом наркотиков, который призван напомнить обществу о серьезной проблеме нашего времени — проблеме наркомании. Решением данного вопроса должен быть обеспокоен каждый человек в любой точке земного шара.</text:span></text:p>
      <text:p text:style-name="Text_20_body">к этому дню в Донском районе были проведены мероприятия:</text:p>
      <text:p text:style-name="Text_20_body">         В мае 2019 года  проведен  Конкурс рисунков и плакатов «Молодежь против наркотиков», «Мы за здоровый образ жизни» (участие приняли 1-7 классы ГБОУ Школы №630)</text:p>
      <text:p text:style-name="Text_20_body">         Так же в мае Киноколледж №40  провел Кинолекторий «Кинематограф против наркотиков».</text:p>
      <text:p text:style-name="Text_20_body">         Колледж сферы услуг №32  принял  участие в акции «Мы выбираем жизнь!»</text:p>
      <text:p text:style-name="Text_20_body">         В июне т.г. ГБУ ЦДиС "Донской" провели Акцию по борьбе с курением "Сигарета на конфету", посвященная международному дню борьбы с наркозависимостью.</text:p>
      <text:p text:style-name="Text_20_body">19.11.2019 запланировано расширенное заседание КДН и ЗП Донского района, по вопросу: "О результатах работы образовательных учреждений, расположенных на территории Донского района, ОМВД по Донскому району  по профилактике алкоголизма, наркомании, токсикомании, употребления психотропных веществ, пропаганде здорового образа жизни среди учащихся в 2019 учебном году". на которое будут приглашены все представители учебных образовательных учреждений Донского района города Москвы.</text:p>
      <text:p text:style-name="Text_20_body"><text:line-break/></text:p>
      <text:p text:style-name="Text_20_body">Адрес страницы: <text:a xlink:type="simple" xlink:href="http://donskoy.mos.ru/kdnizp/events/detail/8355761.html" office:name=""><text:span text:style-name="Definition">http://donskoy.mos.ru/kdnizp/events/detail/835576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8:57Z</meta:creation-date>
    <dc:date>2023-07-13T04:58:57Z</dc:date>
  </office:meta>
</office:document-meta>
</file>