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российская-акция-сообщи-где-торгуют-смертью"/>Общероссийская акция «Сообщи, где торгуют смертью»<text:bookmark-end text:name="общероссийская-акция-сообщи-где-торгуют-смертью"/></text:h>
      <text:p text:style-name="First_20_paragraph">14.10.2020</text:p>
      <text:p text:style-name="Text_20_body">В период с 19 по 30 октября 2020 года на территории города Москвы проводится общероссийская акция «Сообщи, где торгуют смертью».</text:p>
      <text:p text:style-name="Text_20_body">Цель акции – привлечение общественности к участию в противодействии незаконному обороту и потреблению наркотиков, сбор и проверка оперативно-значимой информации, оказание квалифицированной помощи по вопросам лечения и реабилитации наркозависимых лиц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kdnizp/events/detail/9321192.html" office:name=""><text:span text:style-name="Definition">http://donskoy.mos.ru/kdnizp/events/detail/932119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7:20Z</meta:creation-date>
    <dc:date>2023-07-13T04:57:20Z</dc:date>
  </office:meta>
</office:document-meta>
</file>