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правление-по-контролю-за-оборотом-наркотиков-гу-мвд-россии-по-г.москве-предупреждает"/>Управление по контролю за оборотом наркотиков ГУ МВД России по г.Москве предупреждает<text:bookmark-end text:name="управление-по-контролю-за-оборотом-наркотиков-гу-мвд-россии-по-г.москве-предупреждает"/></text:h>
      <text:p text:style-name="First_20_paragraph">19.10.2020</text:p>
      <text:p text:style-name="Text_20_body"><text:line-break/></text:p>
      <text:p text:style-name="Text_20_body">Адрес страницы: <text:a xlink:type="simple" xlink:href="http://donskoy.mos.ru/kdnizp/events/detail/9335392.html" office:name=""><text:span text:style-name="Definition">http://donskoy.mos.ru/kdnizp/events/detail/9335392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3T04:56:43Z</meta:creation-date>
    <dc:date>2023-07-13T04:56:43Z</dc:date>
  </office:meta>
</office:document-meta>
</file>