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комиссии-по-делам-несовершеннолетних-и-защите-их-прав-10-ноября-2020-года"/>Заседание комиссии по делам несовершеннолетних и защите их прав 10 ноября 2020 года<text:bookmark-end text:name="заседание-комиссии-по-делам-несовершеннолетних-и-защите-их-прав-10-ноября-2020-года"/></text:h>
      <text:p text:style-name="First_20_paragraph">11.11.2020</text:p>
      <text:p text:style-name="Text_20_body">Защита детей - одно из приоритетных направлений нашей работы.</text:p>
      <text:p text:style-name="Text_20_body"><text:line-break/></text:p>
      <text:p text:style-name="Text_20_body">Заседание комиссии по делам несовершеннолетних и защите их прав прошло в управе Донского района под руководством Иванова Антона Владимировича, . и.о. заместителя главы управы по взаимодействию с населением.</text:p>
      <text:p text:style-name="Text_20_body"><text:line-break/></text:p>
      <text:p text:style-name="Text_20_body">Рассмотрели 9 самых важных и актуальных вопросов, требующих срочного решения, в том числе о постановке некоторых семей и несовершеннолетних на учёт.</text:p>
      <text:p text:style-name="Text_20_body"><text:line-break/></text:p>
      <text:p text:style-name="Text_20_body">Сегодня органы по защите несовершеннолетних, как показывает статистика, реагируют на проблемы максимально быстро, и мы можем гарантировать, что так будет и потом!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kdnizp/events/detail/9416219.html" office:name=""><text:span text:style-name="Definition">http://donskoy.mos.ru/kdnizp/events/detail/9416219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5:59Z</meta:creation-date>
    <dc:date>2023-07-13T04:55:59Z</dc:date>
  </office:meta>
</office:document-meta>
</file>