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оялось-координационное-совещание-районной-комиссии-по-делам-несовершеннолетних-и-защите-их-прав"/>06.04.2021 состоялось Координационное совещание районной комиссии по делам несовершеннолетних и защите их прав<text:bookmark-end text:name="состоялось-координационное-совещание-районной-комиссии-по-делам-несовершеннолетних-и-защите-их-прав"/></text:h>
      <text:p text:style-name="First_20_paragraph">07.04.2021</text:p>
      <text:p text:style-name="Text_20_body">06.04.2021 в здании управы Донского района состоялось Координационное совещание районной комиссии по делам несовершеннолетних и защите их прав. В заседании совета при заместителе председателя КДН и ЗП Иванове А.В. приняли участие представители органов и учреждений системы профилактики безнадзорности и правонарушений несовершеннолетних района.</text:p>
      <text:p text:style-name="Text_20_body">На повестке дня рассматривались вопросы: «Противодействие распространению наркомании и раннее выявление жестокого обращения с детьми».</text:p>
      <text:p text:style-name="Text_20_body">-О мерах по организации занятости детей и молодежи во внеучебное время и в период каникул с целью предотвращения их вовлечения в потребление наркотических средств и их участия в незаконном обороте наркотиков;</text:p>
      <text:p text:style-name="Text_20_body">- О ходе и результатах тестирования учащихся образовательных организаций Донского района города Москвы, на предмет немедицинского потребления наркотических средств и психотропных веществ, использование результатов тестирования в профилактической работе среди обучающихся.</text:p>
      <text:p text:style-name="Text_20_body">При подведении итогов работы председательствующим А.В.Ивановым было отмечено, что необходимо повысить уровень межведомственного взаимодействия субъектов профилактики с целью увеличения эффективности и наступательности проводимых мероприятий, направленных на профилактику наркомании и борьбу с незаконным оборотом наркотических средств и психотропных веществ. Основные усилия в сфере противодействия наркомании и незаконному обороту наркотиков в Донском районе в 2021 году необходимо направить на решение следующих задач:</text:p>
      <text:p text:style-name="Text_20_body">- выявление и пресечение преступлений, связанных с незаконным оборотом наркотиков;</text:p>
      <text:p text:style-name="Text_20_body">- профилактику наркомании в детской, подростковой и молодежной среде;</text:p>
      <text:p text:style-name="Text_20_body">- выявление деятельности содержателей наркопритонов, распространителей наркотиков и курительных смесей.</text:p>
      <text:p text:style-name="Text_20_body">КДН и ЗП</text:p>
      <text:p text:style-name="Text_20_body"> </text:p>
      <text:p text:style-name="Text_20_body"><text:line-break/></text:p>
      <text:p text:style-name="Text_20_body">Адрес страницы: <text:a xlink:type="simple" xlink:href="http://donskoy.mos.ru/kdnizp/events/detail/9849971.html" office:name=""><text:span text:style-name="Definition">http://donskoy.mos.ru/kdnizp/events/detail/984997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4:55Z</meta:creation-date>
    <dc:date>2023-07-13T04:54:55Z</dc:date>
  </office:meta>
</office:document-meta>
</file>