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интруд-россии-объявил-о-старте-всероссийских-конкурсов"/>Минтруд России объявил о старте Всероссийских конкурсов<text:bookmark-end text:name="минтруд-россии-объявил-о-старте-всероссийских-конкурсов"/></text:h>
      <text:p text:style-name="First_20_paragraph">18.06.2024</text:p>
      <text:p text:style-name="Text_20_body">Минтруд России объявил о старте Всероссийских конкурсов в области охраны труда, в том числе по следующим номинациям:</text:p>
      <text:p text:style-name="Text_20_body">− Лучший специалист в области охраны труда.</text:p>
      <text:p text:style-name="Text_20_body">− Лучшие цифровые решения по охране труда.</text:p>
      <text:p text:style-name="Text_20_body">− Лучшая бюджетная организация в области охраны труда.</text:p>
      <text:p text:style-name="Text_20_body">− Лучшая организация крупного бизнеса в области охраны труда</text:p>
      <text:p text:style-name="Text_20_body">− Лучшая организация малого и среднего бизнеса в области охраны труда.</text:p>
      <text:p text:style-name="Text_20_body"><text:line-break/></text:p>
      <text:p text:style-name="Text_20_body">Участники смогут продемонстрировать свои достижения в области охраны труда и побороться за звания лучших. Прием заявок проводится до 30 июня 2024 г., конкурсы будут проходить в очно-заочном формате. Финальные этапы и награждения пройдут на Всероссийской неделе охраны труда (ВНОТ) 2024 в г. Сочи в сентябре т.г.</text:p>
      <text:p text:style-name="Text_20_body"><text:line-break/></text:p>
      <text:p text:style-name="Text_20_body">Ознакомиться с положениями о конкурсах, подать заявку, а также прослушать вебинар о порядке, процедурах и сроках проведения Всероссийских конкурсов по охране труда можно на сайте https://kot.vcot.info/.</text:p>
      <text:p text:style-name="Text_20_body"><text:line-break/></text:p>
      <text:p text:style-name="Text_20_body">Адрес страницы: <text:a xlink:type="simple" xlink:href="http://donskoy.mos.ru/ohrana_truda/detail/12427093.html" office:name=""><text:span text:style-name="Definition">http://donskoy.mos.ru/ohrana_truda/detail/12427093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08:43:05Z</meta:creation-date>
    <dc:date>2024-09-20T08:43:05Z</dc:date>
  </office:meta>
</office:document-meta>
</file>