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айджест-изменений-законодательства-по-охране-труда-за-2-квартал-2024-года"/>«Дайджест изменений законодательства по охране труда» за 2 квартал 2024 года<text:bookmark-end text:name="дайджест-изменений-законодательства-по-охране-труда-за-2-квартал-2024-года"/></text:h>
      <text:p text:style-name="First_20_paragraph">09.07.2024</text:p>
      <text:p text:style-name="Text_20_body">ЗДОРОВЫЙ ОБРАЗ ЖИЗНИ<text:line-break/><text:line-break/>Хронические заболевания – основная причина преждевременных смертей в мире. Их названия у всех на слуху: болезни сердца, рак, диабет, хроническая обструктивная болезнь легких, инсульт.<text:line-break/><text:line-break/>Их развитие можно предупредить, исправив первопричину — образ жизни, ведь 80% заболеваний связаны с питанием, двигательной активностью, вредными привычками.<text:line-break/><text:line-break/>Сделать выбор в пользу ЗОЖ не так сложно.<text:line-break/>Ознакомиться с полезной информацией можно на сайте ФБУЗ «Центр гигиенического образования населения» Роспотребнадзора<text:line-break/><text:a xlink:type="simple" xlink:href="https://vk.com/away.php?to=https%3A%2F%2Fcgon.rospotrebnadzor.ru%2Fnaseleniyu%2Fzdorovyy-obraz-zhizni%2F&amp;post=-218765315_367&amp;cc_key=" office:name="https://cgon.rospotrebnadzor.ru/naseleniyu/zdorovyy-obraz-zhizni/"><text:span text:style-name="Definition">https://cgon.rospotrebnadzor.ru/naseleniyu/zdorovyy-obraz-zhizni/</text:span></text:a></text:p>
      <text:p text:style-name="Text_20_body"><text:line-break/></text:p>
      <text:p text:style-name="Text_20_body">Адрес страницы: <text:a xlink:type="simple" xlink:href="http://donskoy.mos.ru/ohrana_truda/detail/12469170.html" office:name=""><text:span text:style-name="Definition">http://donskoy.mos.ru/ohrana_truda/detail/1246917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2T23:38:15Z</meta:creation-date>
    <dc:date>2024-10-12T23:38:15Z</dc:date>
  </office:meta>
</office:document-meta>
</file>