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роспотребнадзора-по-г.москве-с-16.08.2021-по-27.08.2021г.-проводит-тематическое-консультирование-граждан-по-вопросам-качества-и-безопасности-детских-товаров-и-школьных-принадлежностей"/>Управление Роспотребнадзора по г.Москве с 16.08.2021 по 27.08.2021г. проводит тематическое консультирование граждан по вопросам качества и безопасности детских товаров и школьных принадлежностей<text:bookmark-end text:name="управление-роспотребнадзора-по-г.москве-с-16.08.2021-по-27.08.2021г.-проводит-тематическое-консультирование-граждан-по-вопросам-качества-и-безопасности-детских-товаров-и-школьных-принадлежностей"/></text:h>
      <text:p text:style-name="First_20_paragraph">09.08.2021</text:p>
      <text:p text:style-name="Text_20_body"><text:line-break/></text:p>
      <text:p text:style-name="Text_20_body">Адрес страницы: <text:a xlink:type="simple" xlink:href="http://donskoy.mos.ru/potreb-rynok/information/detail/10164174.html" office:name=""><text:span text:style-name="Definition">http://donskoy.mos.ru/potreb-rynok/information/detail/1016417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9T22:02:16Z</meta:creation-date>
    <dc:date>2025-03-29T22:02:16Z</dc:date>
  </office:meta>
</office:document-meta>
</file>