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инспекция-по-недвижимости-проведет-вебинар-о-профилактике-захламлений-земельных-участков."/>Госинспекция по недвижимости проведет вебинар о профилактике захламлений земельных участков.<text:bookmark-end text:name="госинспекция-по-недвижимости-проведет-вебинар-о-профилактике-захламлений-земельных-участков."/></text:h>
      <text:p text:style-name="First_20_paragraph">10.08.2021</text:p>
      <text:p text:style-name="Text_20_body">Госинспекция по недвижимости проведет вебинар о профилактике захламлений земельных участков.</text:p>
      <text:p text:style-name="Text_20_body"><text:line-break/></text:p>
      <text:p text:style-name="Text_20_body">Бесплатное онлайн-мероприятие на тему: «Содержание земельных участков без свалок и захламлений, советы пользователям» состоится 12 августа в 16:00.</text:p>
      <text:p text:style-name="Text_20_body"><text:line-break/></text:p>
      <text:p text:style-name="Text_20_body">В качестве спикера выступит исполняющий обязанности начальника Управления контроля за объектами недвижимости по Северному административному округу Александр Грушецкий. Участникам мероприятия расскажут о методах предупреждения, выявления и пресечения захламления земельных участков, а также о вкладе уполномоченных органов исполнительной власти в поддержание облика столицы.</text:p>
      <text:p text:style-name="Text_20_body"><text:line-break/></text:p>
      <text:p text:style-name="Text_20_body">Вебинар будет полезен юридическим лицам и индивидуальным предпринимателям, ведущим свою деятельность на территории города Москвы.</text:p>
      <text:p text:style-name="Text_20_body"><text:line-break/></text:p>
      <text:p text:style-name="Text_20_body">Принять участие в вебинаре можно по ссылке <text:a xlink:type="simple" xlink:href="https://ikcgin.clickmeeting.com/gosinspektsiya-po-nedvizhimosti-vebinar-12-08-2021-v-16-00" office:name=""><text:span text:style-name="Definition">https://ikcgin.clickmeeting.com/gosinspektsiya-po-nedvizhimosti-vebinar-12-08-2021-v-16-00</text:span></text:a></text:p>
      <text:p text:style-name="Text_20_body"><text:line-break/></text:p>
      <text:p text:style-name="Text_20_body">Адрес страницы: <text:a xlink:type="simple" xlink:href="http://donskoy.mos.ru/potreb-rynok/information/detail/10167483.html" office:name=""><text:span text:style-name="Definition">http://donskoy.mos.ru/potreb-rynok/information/detail/10167483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31T20:17:08Z</meta:creation-date>
    <dc:date>2025-03-31T20:17:08Z</dc:date>
  </office:meta>
</office:document-meta>
</file>