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концепции-праздничного-оформления-города-к-празднованию-дня-города-москвы-4-5-сентября-2021-года"/>О Концепции праздничного оформления города к празднованию Дня города Москвы 4-5 сентября 2021 года<text:bookmark-end text:name="о-концепции-праздничного-оформления-города-к-празднованию-дня-города-москвы-4-5-сентября-2021-года"/></text:h>
      <text:p text:style-name="First_20_paragraph">19.08.2021</text:p>
      <text:p text:style-name="Text_20_body">В соответствии с постановлением Правительства Москвы от 11.09.2007 №801-ПП «Об оформлении города Москвы в праздничные, памятные дни, дни проведения торжественных и иных мероприятий» и решением Координационного совета при Правительстве Москвы по праздничному и тематическому оформлению города по вопросу: «О Концепции праздничного оформления города к празднованию Дня города Москвы 4-5 сентября 2021 года» принята и утверждена общегородская Концепция праздничного оформления города Москвы.</text:p>
      <text:p text:style-name="Text_20_body">Ссылка для скачивания файлов: <text:a xlink:type="simple" xlink:href="https://disk.yandex.ru/d/qkD_PYyyAyB_Fw" office:name=""><text:span text:style-name="Definition">https://disk.yandex.ru/d/qkD_PYyyAyB_Fw</text:span></text:a> .</text:p>
      <text:p text:style-name="Text_20_body"><text:line-break/></text:p>
      <text:p text:style-name="Text_20_body">Адрес страницы: <text:a xlink:type="simple" xlink:href="http://donskoy.mos.ru/potreb-rynok/information/detail/10190651.html" office:name=""><text:span text:style-name="Definition">http://donskoy.mos.ru/potreb-rynok/information/detail/1019065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43:27Z</meta:creation-date>
    <dc:date>2023-05-18T09:43:27Z</dc:date>
  </office:meta>
</office:document-meta>
</file>