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инспекция-по-недвижимости-проведет-вебинар-о-недопустимости-совершения-повторных-нарушений-земельного-законодательства."/>Госинспекция по недвижимости проведет вебинар о недопустимости совершения повторных нарушений земельного законодательства.<text:bookmark-end text:name="госинспекция-по-недвижимости-проведет-вебинар-о-недопустимости-совершения-повторных-нарушений-земельного-законодательства."/></text:h>
      <text:p text:style-name="First_20_paragraph">29.09.2021</text:p>
      <text:p text:style-name="Text_20_body">Бесплатное онлайн-мероприятие на тему: «Система профилактики рецидивных нарушений» состоится 30 сентября в 16:00.</text:p>
      <text:p text:style-name="Text_20_body">Спикером выступит Дмитрий Ракитин, начальник Управления контроля за объектами недвижимости по Северо-Западному административному округу, инициатор проекта по профилактике и недопущению неоднократных совершений административных правонарушений в имущественно-земельной сфере.</text:p>
      <text:p text:style-name="Text_20_body">Участники вебинара познакомятся с комплексом профилактических мер и методами, позволяющими не допускать правонарушений земельного законодательства.</text:p>
      <text:p text:style-name="Text_20_body">Онлайн-мероприятие будет полезно представителям бизнес-сообщества, юридическим и физическим лицам, ведущим предпринимательскую деятельность на территории города Москвы.</text:p>
      <text:p text:style-name="Text_20_body">Приглашаем принять участие по ссылке <text:a xlink:type="simple" xlink:href="https://ikcgin.clickmeeting.com/gosinspektsiya-po-nedvizhimosti-vebinar-30-09-21-v-16-00" office:name=""><text:span text:style-name="Definition">https://ikcgin.clickmeeting.com/gosinspektsiya-po-nedvizhimosti-vebinar-30-09-21-v-16-00</text:span></text:a></text:p>
      <text:p text:style-name="Text_20_body"><text:line-break/></text:p>
      <text:p text:style-name="Text_20_body">Адрес страницы: <text:a xlink:type="simple" xlink:href="http://donskoy.mos.ru/potreb-rynok/information/detail/10284861.html" office:name=""><text:span text:style-name="Definition">http://donskoy.mos.ru/potreb-rynok/information/detail/1028486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9T20:00:44Z</meta:creation-date>
    <dc:date>2025-03-29T20:00:44Z</dc:date>
  </office:meta>
</office:document-meta>
</file>