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ября-2021-года-в-11.00-состоится-вебинар-исполнение-налоговых-уведомлений-в-2021-году"/>17 ноября 2021 года в 11.00 состоится вебинар Исполнение налоговых уведомлений в 2021 году<text:bookmark-end text:name="ноября-2021-года-в-11.00-состоится-вебинар-исполнение-налоговых-уведомлений-в-2021-году"/></text:h>
      <text:p text:style-name="First_20_paragraph">10.11.2021</text:p>
      <text:p text:style-name="Text_20_body"><text:span text:style-name="T1">УФНС России по г. Москве сообщает</text:span></text:p>
      <text:p text:style-name="Text_20_body"><text:span text:style-name="T1">17 ноября 2021 года в 11.00</text:span></text:p>
      <text:p text:style-name="Text_20_body">состоится вебинар</text:p>
      <text:p text:style-name="Text_20_body">Исполнение налоговых уведомлений в 2021 году</text:p>
      <text:p text:style-name="Text_20_body">На вебинаре выступят:</text:p>
      <text:p text:style-name="Text_20_body">- <text:span text:style-name="T2">Круглова Евгения Анатольевна</text:span>, заместитель руководителя УФНС России по г. Москве;</text:p>
      <text:p text:style-name="Text_20_body">- <text:span text:style-name="T2">Пятакова Надежда Александровна</text:span>, начальник отдела налогообложения имущества физических лиц УФНС России по г. Москве.</text:p>
      <text:p text:style-name="Text_20_body">Будут затронуты вопросы:</text:p>
      <text:p text:style-name="Text_20_body">1. Порядок исчисления в 2021 году транспортного и земельного налогов, и налога на имущество физических лиц;</text:p>
      <text:p text:style-name="Text_20_body">2. Предоставление льгот по уплате имущественных налогов физических лиц.</text:p>
      <text:p text:style-name="Text_20_body"><text:span text:style-name="T1">До 15 ноября можно направить возникающие вопросы на электронную почту seminar.r7700@nalog.ru.</text:span></text:p>
      <text:p text:style-name="Text_20_body">Регистрация на вебинар открыта по ссылке: <text:a xlink:type="simple" xlink:href="http://b10031.vr.mirapolis.ru/mira/s/xaK0X8_" office:name=""><text:span text:style-name="Definition">http://b10031.vr.mirapolis.ru/mira/s/xaK0X8</text:span></text:a>.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donskoy.mos.ru/potreb-rynok/information/detail/10383104.html" office:name=""><text:span text:style-name="Definition">http://donskoy.mos.ru/potreb-rynok/information/detail/10383104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12T12:48:47Z</meta:creation-date>
    <dc:date>2024-01-12T12:48:47Z</dc:date>
  </office:meta>
</office:document-meta>
</file>