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делать-если-налоговое-уведомление-не-получено"/>Что делать, если налоговое уведомление не получено<text:bookmark-end text:name="что-делать-если-налоговое-уведомление-не-получено"/></text:h>
      <text:p text:style-name="First_20_paragraph">10.11.2021</text:p>
      <text:p text:style-name="Text_20_body">Налоговые уведомления владельцам налогооблагаемых объектов направляются налоговыми органами (размещаются в личном кабинете налогоплательщика) не позднее 30 дней до наступления срока уплаты налогов: не позднее 1 декабря года, следующего за истекшим налоговым периодом, за который уплачиваются налоги.</text:p>
      <text:p text:style-name="Text_20_body">При этом налоговые уведомления не направляются по почте на бумажном носителе в следующих случаях:</text:p>
      <text:p text:style-name="Text_20_body">1) наличие налоговой льготы, налогового вычета, иных установленных законодательством оснований, полностью освобождающих владельца объекта налогообложения от уплаты налога;</text:p>
      <text:p text:style-name="Text_20_body">2) если общая сумма налогов, отражаемых в налоговом уведомлении, составляет менее 100 рублей, за исключением случая направления налогового уведомления в календарном году, по истечении которого утрачивается возможность направления налоговым органом налогового уведомления;</text:p>
      <text:p text:style-name="Text_20_body">3) налогоплательщик является пользователем интернет-сервиса ФНС России – личный кабинет налогоплательщика и при этом не направил в налоговый орган уведомление о необходимости получения налоговых документов на бумажном носителе.</text:p>
      <text:p text:style-name="Text_20_body">В иных случаях при неполучении до 1 ноября налогового уведомления за период владения налогооблагаемыми недвижимостью или транспортным средством, налогоплательщику целесообразно обратиться в налоговую инспекцию либо направить информацию через «Личный кабинет налогоплательщика» или с использованием интернет-сервиса ФНС России «Обратиться в ФНС России».</text:p>
      <text:p text:style-name="Text_20_body">Владельцы недвижимости или транспортных средств, которые никогда не получали налоговые уведомления за истекший налоговый период и не заявляли налоговые льготы в отношении налогооблагаемого имущества, обязаны сообщать о наличии у них данных объектов в любой налоговый орган (форма сообщения утверждена приказом ФНС России от 26.11.2014 № ММВ-7-11/598@).</text:p>
      <text:p text:style-name="Text_20_body"><text:line-break/></text:p>
      <text:p text:style-name="Text_20_body">Адрес страницы: <text:a xlink:type="simple" xlink:href="http://donskoy.mos.ru/potreb-rynok/information/detail/10383111.html" office:name=""><text:span text:style-name="Definition">http://donskoy.mos.ru/potreb-rynok/information/detail/10383111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3T21:50:23Z</meta:creation-date>
    <dc:date>2025-04-03T21:50:23Z</dc:date>
  </office:meta>
</office:document-meta>
</file>