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ключение-договора-на-обращение-с-твердыми-коммунальными-отходами"/>ЗАКЛЮЧЕНИЕ ДОГОВОРА НА ОБРАЩЕНИЕ С ТВЕРДЫМИ КОММУНАЛЬНЫМИ ОТХОДАМИ<text:bookmark-end text:name="заключение-договора-на-обращение-с-твердыми-коммунальными-отходами"/></text:h>
      <text:p text:style-name="First_20_paragraph">15.12.2021</text:p>
      <text:p text:style-name="Text_20_body">В соответствии с положениями статьи 24.6, части 4 статьи 24.7 и части 5 статьи 29.1 Федерального закона от 24.06.1998 № 89-ФЗ «Об отходах производства и потребления» с 01.01.2022 на территории города Москвы выполнение работ по сбору, транспортированию, обработке, утилизации, обезвреживанию, хранению и захоронению твердых коммунальных отходов (далее - TKO) осуществляется Региональным оператором и <text:span text:style-name="T1">все собственники TKO обязаны заключить договор на оказание услуг по обращению с TKO с Региональным оператором</text:span>, в зоне деятельности которого образуются TKO и находятся места их накопления.</text:p>
      <text:p text:style-name="Text_20_body">Приказом Департамента жилищно-коммунального хозяйства города Москвы от 13.05.2021 №_01-01-13-105/21 на основании Соглашения об организации деятельности по обращению с твердыми коммунальными отходами на территории города Москвы <text:span text:style-name="T1">статус регионального оператора по обращению с твердыми коммунальными отходами на срок до 31.12.2029 присвоен ГУП «Экотехпром».</text:span></text:p>
      <text:p text:style-name="Text_20_body"><text:span text:style-name="T1">Между ГУП «Экотехпром». и ООО «Группа Компаний Современные Экологические Технологии» 01.10.2021 заключены договоры на оказание комплексной услуги по обращению с твердыми коммунальными отходами</text:span> (сбор, транспортирование, обработка, обезвреживание, утилизация и захоронение твердых коммунальных отходов), на основании которых ООО «Группа Компаний Современные Экологические Технологии» с 01.01.2022 будет являться единственным оператором, осуществляющим вывоз TKO со всей территории Южного административного округа и Троицкого и Новомосковского административных округов г. Москвы, с правом заключения договоров с потребителями на оказание услуг по обращению с TKO от имени Регионального оператора на основании доверенности.</text:p>
      <text:p text:style-name="Text_20_body"><text:span text:style-name="T1">ДЛЯ ЗАКЛЮЧЕНИЯ ДОГОВОРА ВАМ НЕОБХОДИМО ПРОЙТИ ПО ССЫЛКЕ</text:span> <text:a xlink:type="simple" xlink:href="https://dogovor.gkset.ru/" office:name=""><text:span text:style-name="Definition"><text:span text:style-name="T1">Оформление договора (gkset.ru)</text:span></text:span></text:a></text:p>
      <text:p text:style-name="Text_20_body"><text:line-break/></text:p>
      <text:p text:style-name="Text_20_body">Адрес страницы: <text:a xlink:type="simple" xlink:href="http://donskoy.mos.ru/potreb-rynok/information/detail/10474145.html" office:name=""><text:span text:style-name="Definition">http://donskoy.mos.ru/potreb-rynok/information/detail/10474145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7T23:40:13Z</meta:creation-date>
    <dc:date>2023-06-17T23:40:13Z</dc:date>
  </office:meta>
</office:document-meta>
</file>