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января-2022-года-проводится-декларационная-кампания-за-4-квартал-2021-года."/>С 1 по 20 января 2022 года проводится декларационная кампания за 4 квартал 2021 года.<text:bookmark-end text:name="с-1-по-20-января-2022-года-проводится-декларационная-кампания-за-4-квартал-2021-года."/></text:h>
      <text:p text:style-name="First_20_paragraph">11.01.2022</text:p>
      <text:p text:style-name="Text_20_body">Декларации об объеме оборота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4 квартал 2021 года <text:span text:style-name="T1">необходимо подать до 20 января 2022 года</text:span> на региональную площадку города Москвы в информационной системе Федеральной службы по регулированию алкогольного рынка <text:a xlink:type="simple" xlink:href="https://service.fsrar.ru/" office:name=""><text:span text:style-name="Definition"><text:span text:style-name="T1">https://service.fsrar.ru/</text:span></text:span></text:a> 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</text:span> 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В соответствии со ст.15.13 КоАП РФ предусмотрена административная ответственность за искажение информации и (или) нарушение порядка и сроков представления деклараций в виде наложения административного штрафа в размере от пяти тысяч до десяти тысяч рублей на должностных лиц, от пятидесяти тысяч до ста тысяч рублей на юридических лиц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donskoy.mos.ru/potreb-rynok/information/detail/10525234.html" office:name=""><text:span text:style-name="Definition">http://donskoy.mos.ru/potreb-rynok/information/detail/1052523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03:47:00Z</meta:creation-date>
    <dc:date>2024-01-12T03:47:00Z</dc:date>
  </office:meta>
</office:document-meta>
</file>