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состоится-вебинар-об-особенностях-правового-регулирования-использования-особо-охраняемых-зеленых-территорий."/>В Москве состоится вебинар об особенностях правового регулирования использования особо охраняемых зеленых территорий.<text:bookmark-end text:name="в-москве-состоится-вебинар-об-особенностях-правового-регулирования-использования-особо-охраняемых-зеленых-территорий."/></text:h>
      <text:p text:style-name="First_20_paragraph">12.01.2022</text:p>
      <text:p text:style-name="Text_20_body">Онлайн-мероприятие на тему: «Общие сведения об особо охраняемой зеленой территории города Москвы и особенности правового регулирования отношений, связанных с ее охраной и использованием» состоится 13 января в 16:00. Участие в вебинаре бесплатное.</text:p>
      <text:p text:style-name="Text_20_body">Вебинар организован Госинспекцией по недвижимости (ГИН) совместно с Департаментом городского имущества (ДГИ).</text:p>
      <text:p text:style-name="Text_20_body">Спикерами выступят: исполняющий обязанности начальника Управления контроля на присоединенных территориях ГИН Ярослав Жеглов и исполняющий обязанности начальника Управления координации работ по объектам землеустройства и деятельности в округах ДГИ Наталья Дмитриева. В ходе вебинара будет представлена обзорная информация об образовании и функционировании особо охраняемой зеленой территории (ООЗТ).</text:p>
      <text:p text:style-name="Text_20_body">Участникам расскажут, что собой представляет ООЗТ в соответствии с градостроительным зонированием города Москвы, кто осуществляет управление данной территорией и ее охрану, какие виды деятельности допускаются в ее границах. Слушатели узнают, кому могут предоставляться земельные участки, для каких целей и в каком порядке.</text:p>
      <text:p text:style-name="Text_20_body">Также будут разъяснены особенности контрольно-надзорной деятельности на ООЗТ, типовые нарушения и их последствия.</text:p>
      <text:p text:style-name="Text_20_body">Принять участие в онлайн-мероприятии можно по ссылке <text:a xlink:type="simple" xlink:href="https://ikcgin.clickmeeting.com/gosinspektsiya-po-nedvizhimosti-vebinar-13-01-2022-v-16-00" office:name=""><text:span text:style-name="Definition">https://ikcgin.clickmeeting.com/gosinspektsiya-po-nedvizhimosti-vebinar-13-01-2022-v-16-00</text:span></text:a></text:p>
      <text:p text:style-name="Text_20_body"><text:line-break/></text:p>
      <text:p text:style-name="Text_20_body">Адрес страницы: <text:a xlink:type="simple" xlink:href="http://donskoy.mos.ru/potreb-rynok/information/detail/10528470.html" office:name=""><text:span text:style-name="Definition">http://donskoy.mos.ru/potreb-rynok/information/detail/1052847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9T20:23:36Z</meta:creation-date>
    <dc:date>2025-03-29T20:23:36Z</dc:date>
  </office:meta>
</office:document-meta>
</file>