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дополнительных-мерах-поддержки-отдельных-категорий-граждан-индивидуальных-предпринимателей-и-юридических-лиц-в-условиях-санкций"/>О ДОПОЛНИТЕЛЬНЫХ МЕРАХ ПОДДЕРЖКИ ОТДЕЛЬНЫХ КАТЕГОРИЙ ГРАЖДАН, ИНДИВИДУАЛЬНЫХ ПРЕДПРИНИМАТЕЛЕЙ И ЮРИДИЧЕСКИХ ЛИЦ В УСЛОВИЯХ САНКЦИЙ<text:bookmark-end text:name="о-дополнительных-мерах-поддержки-отдельных-категорий-граждан-индивидуальных-предпринимателей-и-юридических-лиц-в-условиях-санкций"/></text:h>
      <text:p text:style-name="First_20_paragraph">08.06.2022</text:p>
      <text:p text:style-name="Text_20_body">ПРАВИТЕЛЬСТВО МОСКВЫ</text:p>
      <text:p text:style-name="Text_20_body">ПОСТАНОВЛЕНИЕ</text:p>
      <text:p text:style-name="Text_20_body">от 24 мая 2022 г. N 921-ПП</text:p>
      <text:p text:style-name="Text_20_body">О ДОПОЛНИТЕЛЬНЫХ МЕРАХ ПОДДЕРЖКИ ОТДЕЛЬНЫХ КАТЕГОРИЙ</text:p>
      <text:p text:style-name="Text_20_body">ГРАЖДАН, ИНДИВИДУАЛЬНЫХ ПРЕДПРИНИМАТЕЛЕЙ И ЮРИДИЧЕСКИХ ЛИЦ</text:p>
      <text:p text:style-name="Text_20_body">В УСЛОВИЯХ САНКЦИЙ</text:p>
      <text:p text:style-name="Text_20_body">В целях обеспечения социальной стабильности и поддержки бизнеса в условиях введения специальных экономических мер в отношении Российской Федерации Правительство Москвы постановляет:</text:p>
      <text:p text:style-name="Text_20_body">1. Предоставить в 2022 году дополнительные меры поддержки отдельным категориям граждан, индивидуальных предпринимателей и юридических лиц в городе Москве в форме единовременной компенсации (далее - компенсация).</text:p>
      <text:p text:style-name="Text_20_body">2. Установить, что:</text:p>
      <text:p text:style-name="Text_20_body"><text:bookmark text:name="Par13"/> 2.1. Компенсация предоставляется гражданам, индивидуальным предпринимателям и юридическим лицам, уплатившим административные штрафы, назначенные за несоблюдение требований, направленных на введение и обеспечение режима повышенной готовности на территории города Москвы в связи с распространением новой коронавирусной инфекции, на основании постановлений о назначении административного наказания в виде штрафа, вынесенных в связи с возбуждением и (или) рассмотрением органами исполнительной власти города Москвы, государственными казенными учреждениями города Москвы дел об административных правонарушениях, предусмотренных <text:a xlink:type="simple" xlink:href="consultantplus://offline/ref=25D39936B28451D3678C69E5345284B5C211B6F0F11F1EE92D4D3DDB848CDCB695AF2E15BA0FEEA3C927BCDA8586D813B458D90C554C2AF4gFP7I" office:name="&quot;Кодекс Российской Федерации об административных правонарушениях&quot; от 30.12.2001 N 195-ФЗ (ред. от 16.04.2022, с изм. от 17.05.2022) (с изм. и доп., вступ. в силу с 27.04.2022){КонсультантПлюс}"><text:span text:style-name="Definition">статьей 20.6.1</text:span></text:a> Кодекса Российской Федерации об административных правонарушениях и <text:a xlink:type="simple" xlink:href="consultantplus://offline/ref=25D39936B28451D3678C68E8223ED1E6CB12B3FCF41814B4274564D7868BD3E982A86719BB0BEAA7C928E3DF9097801EBC4EC70A4D5028F6F7gCPAI" office:name="Закон г. Москвы от 21.11.2007 N 45 (ред. от 20.10.2021) &quot;Кодекс города Москвы об административных правонарушениях&quot;{КонсультантПлюс}"><text:span text:style-name="Definition">статьей 3.18.1</text:span></text:a> Закона города Москвы от 21 ноября 2007 г. N 45 "Кодекс города Москвы об административных правонарушениях" (далее - штрафы).</text:p>
      <text:p text:style-name="Text_20_body">2.2. При этом компенсация не предоставляется:</text:p>
      <text:p text:style-name="Text_20_body">2.2.1. Гражданам, привлеченным к административной ответственности в связи с несоблюдением ими режима самоизоляции (изоляции) на дому в целях предотвращения распространения новой коронавирусной инфекции.</text:p>
      <text:p text:style-name="Text_20_body">2.2.2. Иностранным юридическим лицам, российским юридическим лицам, в уставном (складочном) капитале которых доля участия иностранных юридических лиц, местом регистрации которых является государство или территория, включенные в утверждаемый Министерством финансов Российской Федерации перечень государств и территорий, предоставляющих льготный налоговый режим налогообложения и (или) не предусматривающих раскрытия и предоставления информации при проведении финансовых операций (офшорные зоны) в отношении таких юридических лиц, в совокупности превышает 50 процентов, а также российским юридическим лицам, в уставном (складочном) капитале которых участвуют иностранные юридические лица, местом регистрации которых является государство или территория, включенные в утверждаемый Правительством Российской Федерации перечень иностранных государств и территорий, совершающих в отношении Российской Федерации, российских юридических лиц и физических лиц недружественные действия.</text:p>
      <text:p text:style-name="Text_20_body">2.2.3. Лицам, которым ранее был осуществлен возврат излишне уплаченных (взысканных) сумм штрафов или имеющим право на такой возврат.</text:p>
      <text:p text:style-name="Text_20_body">2.2.4. Лицам, привлеченным к административной ответственности по <text:a xlink:type="simple" xlink:href="consultantplus://offline/ref=25D39936B28451D3678C69E5345284B5C211B6F0F11F1EE92D4D3DDB848CDCB695AF2E15BA0FEEA3C927BCDA8586D813B458D90C554C2AF4gFP7I" office:name="&quot;Кодекс Российской Федерации об административных правонарушениях&quot; от 30.12.2001 N 195-ФЗ (ред. от 16.04.2022, с изм. от 17.05.2022) (с изм. и доп., вступ. в силу с 27.04.2022){КонсультантПлюс}"><text:span text:style-name="Definition">статье 20.6.1</text:span></text:a> Кодекса Российской Федерации об административных правонарушениях Российской Федерации, на основании протоколов, составленных должностными лицами Федеральной службы по надзору в сфере защиты прав потребителей и благополучия человека, Министерства внутренних дел Российской Федерации.</text:p>
      <text:p text:style-name="Text_20_body">2.3. Компенсация предоставляется в заявительном порядке при обращении в многофункциональные центры предоставления государственных услуг на территории города Москвы в срок не позднее 31 декабря 2022 г. с представлением постановления о назначении административного наказания в виде штрафа и документа, подтверждающего уплату штрафа.</text:p>
      <text:p text:style-name="Text_20_body">2.4. Компенсация предоставляется в размере суммы штрафов, уплаченных до дня вступления в силу настоящего постановления.</text:p>
      <text:p text:style-name="Text_20_body">2.5. Компенсация юридическим лицам и индивидуальным предпринимателям предоставляется органами исполнительной власти города Москвы, государственными казенными учреждениями города Москвы, возбудившими соответствующие дела об административных правонарушениях, в форме грантов из бюджета города Москвы.</text:p>
      <text:p text:style-name="Text_20_body">2.6. Компенсация гражданам предоставляется органами исполнительной власти города Москвы, государственными казенными учреждениями города Москвы, рассмотревшими соответствующие дела об административных правонарушениях.</text:p>
      <text:p text:style-name="Text_20_body">2.7. Порядок предоставления компенсации, в том числе форма заявления о предоставлении компенсации, утверждается совместным приказом Главного контрольного управления города Москвы, Департамента транспорта и развития дорожно-транспортной инфраструктуры города Москвы, Департамента торговли и услуг города Москвы, Государственной инспекции по контролю за использованием объектов недвижимости города Москвы, Комитетом государственного строительного надзора города Москвы по согласованию с Департаментом финансов города Москвы и Комитетом государственных услуг города Москвы.</text:p>
      <text:p text:style-name="Text_20_body">2.8. Форма заявления о предоставлении компенсации, а также перечень органов исполнительной власти города Москвы, государственных казенных учреждений города Москвы, осуществлявших возбуждение и (или) рассмотрение дел об административных правонарушениях, предусмотренных <text:a xlink:type="simple" xlink:href="consultantplus://offline/ref=25D39936B28451D3678C69E5345284B5C211B6F0F11F1EE92D4D3DDB848CDCB695AF2E15BA0FEEA3C927BCDA8586D813B458D90C554C2AF4gFP7I" office:name="&quot;Кодекс Российской Федерации об административных правонарушениях&quot; от 30.12.2001 N 195-ФЗ (ред. от 16.04.2022, с изм. от 17.05.2022) (с изм. и доп., вступ. в силу с 27.04.2022){КонсультантПлюс}"><text:span text:style-name="Definition">статьей 20.6.1</text:span></text:a> Кодекса Российской Федерации об административных правонарушениях и <text:a xlink:type="simple" xlink:href="consultantplus://offline/ref=25D39936B28451D3678C68E8223ED1E6CB12B3FCF41814B4274564D7868BD3E982A86719BB0BEAA7C928E3DF9097801EBC4EC70A4D5028F6F7gCPAI" office:name="Закон г. Москвы от 21.11.2007 N 45 (ред. от 20.10.2021) &quot;Кодекс города Москвы об административных правонарушениях&quot;{КонсультантПлюс}"><text:span text:style-name="Definition">статьей 3.18.1</text:span></text:a> Закона города Москвы от 21 ноября 2007 г. N 45 "Кодекс города Москвы об административных правонарушениях", в связи с которыми были вынесены постановления о назначении административного наказания в виде штрафа (<text:a xlink:type="simple" xlink:href="file:///C:/Users/mininaov/Downloads/%D0%9F%D0%BE%D1%81%D1%82%D0%B0%D0%BD%D0%BE%D0%B2%D0%BB%D0%B5%D0%BD%D0%B8%D0%B5%20%D0%9F%D1%80%D0%B0%D0%B2%D0%B8%D1%82%D0%B5%D0%BB%D1%8C%D1%81%D1%82%D0%B2%D0%B0%20%D0%9C%D0%BE%D1%81%D0%BA%D0%B2%D1%8B%20%D0%BE%D1%82%2024_05_2022%20N%20921-%D0%9F%D0%9F%20%20%D0%9E.doc#Par13" office:name="2.1. Компенсация предоставляется гражданам, индивидуальным предпринимателям и юридическим лицам, уплатившим административные штрафы, назначенные за несоблюдение требований, направленных на введение и обеспечение режима повышенной готовности на территории "><text:span text:style-name="Definition">пункт 2.1</text:span></text:a> настоящего постановления), размещаются на Официальном портале Мэра и Правительства Москвы.</text:p>
      <text:p text:style-name="Text_20_body">3. Финансовое обеспечение предоставления дополнительных мер поддержки в форме компенсации осуществляется за счет бюджетных ассигнований, предусмотренных <text:a xlink:type="simple" xlink:href="consultantplus://offline/ref=25D39936B28451D3678C68E8223ED1E6CB12B3FFF21A11B4274564D7868BD3E982BA6741B70BE3BECD2AF689C1D1gDP7I" office:name="Закон г. Москвы от 24.11.2021 N 33 &quot;О бюджете города Москвы на 2022 год и плановый период 2023 и 2024 годов&quot; (вместе с &quot;Нормативами отчислений от налога на доходы физических лиц в бюджеты муниципальных округов на 2022 год и плановый период 2023 и 2024 год"><text:span text:style-name="Definition">Законом</text:span></text:a> города Москвы от 24 ноября 2021 г. N 33 "О бюджете города Москвы на 2022 год и плановый период 2023 и 2024 годов" на указанные цели.</text:p>
      <text:p text:style-name="Text_20_body">4. Настоящее постановление вступает в силу с 1 июня 2022 г.</text:p>
      <text:p text:style-name="Text_20_body">5. Контроль за выполнением настоящего постановления возложить на заместителя Мэра Москвы в Правительстве Москвы - руководителя Аппарата Мэра и Правительства Москвы Сергунину Н.А., министра Правительства Москвы, начальника Главного контрольного управления города Москвы Данчикова Е.А.</text:p>
      <text:p text:style-name="Text_20_body">Мэр Москвы</text:p>
      <text:p text:style-name="Text_20_body">С.С. Собянин</text:p>
      <text:p text:style-name="Text_20_body"><text:line-break/></text:p>
      <text:p text:style-name="Text_20_body">Адрес страницы: <text:a xlink:type="simple" xlink:href="http://donskoy.mos.ru/potreb-rynok/information/detail/10857202.html" office:name=""><text:span text:style-name="Definition">http://donskoy.mos.ru/potreb-rynok/information/detail/1085720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30T06:04:43Z</meta:creation-date>
    <dc:date>2025-03-30T06:04:43Z</dc:date>
  </office:meta>
</office:document-meta>
</file>