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состоится-вебинар-о-полезных-сервисах-для-собственников"/>В Москве состоится вебинар о полезных сервисах для собственников<text:bookmark-end text:name="в-москве-состоится-вебинар-о-полезных-сервисах-для-собственников"/></text:h>
      <text:p text:style-name="First_20_paragraph">28.06.2022</text:p>
      <text:p text:style-name="Text_20_body">Госинспекция по недвижимости 30 июня в 16.00 организует онлайн-вебинар: «Полезные сервисы для ведения деятельности в сфере имущественно-земельных отношений». Мероприятие бесплатное.</text:p>
      <text:p text:style-name="Text_20_body">Спикером выступит заместитель начальника Управления контроля за объектами недвижимости по СЗАО Госинспекции по недвижимости Елена Жукова. Участники узнают о главных сервисах и электронных ресурсах, которые использует ведомство для поиска информации о городских объектах.</text:p>
      <text:p text:style-name="Text_20_body"><text:bookmark text:name="id__gjdgxs"/> Слушатели научатся пользоваться информацией Портала открытых данных. Например, с его помощью можно узнать интересующие параметры объекта недвижимости, его адрес, а также другую полезную информацию без посредников.</text:p>
      <text:p text:style-name="Text_20_body">Принять участие в вебинаре можно <text:a xlink:type="simple" xlink:href="https://events.webinar.ru/56333651/11707099" office:name=""><text:span text:style-name="Definition">по ссылке</text:span></text:a>.</text:p>
      <text:p text:style-name="Text_20_body"><text:bookmark text:name="id__30j0zll"/> Больше информации об экономической политике и имущественно-земельных отношениях Москвы можно узнать на сайте <text:a xlink:type="simple" xlink:href="http://www.economy.mos.ru/" office:name=""><text:span text:style-name="Definition">economy.mos.ru</text:span></text:a>.</text:p>
      <text:p text:style-name="Text_20_body"><text:line-break/></text:p>
      <text:p text:style-name="Text_20_body">Адрес страницы: <text:a xlink:type="simple" xlink:href="http://donskoy.mos.ru/potreb-rynok/information/detail/10896806.html" office:name=""><text:span text:style-name="Definition">http://donskoy.mos.ru/potreb-rynok/information/detail/10896806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2T15:19:41Z</meta:creation-date>
    <dc:date>2023-10-02T15:19:41Z</dc:date>
  </office:meta>
</office:document-meta>
</file>