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онлайн-сервис-биржа-импортозамещения"/>Новый онлайн сервис «Биржа импортозамещения»<text:bookmark-end text:name="новый-онлайн-сервис-биржа-импортозамещения"/></text:h>
      <text:p text:style-name="First_20_paragraph">27.07.2022</text:p>
      <text:p text:style-name="Text_20_body">Заработал новый онлайн сервис «Биржа импортозамещения», с помощью которого заказчики смогут публиковать запросы на приобретение промышленной продукции, запасных частей и комплектующих, а поставщики – направлять свои ценовые предложения и предлагать аналоги без дополнительных затрат, согласований и посредников. Сервис реализован на электронной торговой площадке Газпромбанка на базе Государственной информационной системы промышленности (<text:a xlink:type="simple" xlink:href="https://etpgpb.ru/portal/import-substitution/" office:name=""><text:span text:style-name="Definition">https://etpgpb.ru/portal/import-substitution/</text:span></text:a> ).</text:p>
      <text:p text:style-name="Text_20_body">Он позволяет заказчикам и поставщикам проводить закупки импортозамещающих товаров отечественного производства, аналогов санкционной продукции и оригинальных товаров, произведенных в России. Для проведения закупки на «Бирже импортозамещения» необходимо найти товар по названию, категории или коду ОКПД2, положить требуемое количество в корзину и оформить заказ.</text:p>
      <text:p text:style-name="Text_20_body">Основные преимущества для заказчика:</text:p>
      <text:p text:style-name="Text_20_body">1) Быстро находите аналоги зарубежной продукции и поставщиков, которые их поставляют;</text:p>
      <text:p text:style-name="Text_20_body">2) Просматривайте каталог импортной продукции, производители которой заявили, что уходят с российского рынка, чтобы успеть вовремя оформить поставку на ЭТП ГПБ;</text:p>
      <text:p text:style-name="Text_20_body">3) Сокращайте время осуществления закупки за счёт упрощенной процедуры её проведения.</text:p>
      <text:p text:style-name="Text_20_body">Основные преимущества для поставщика:</text:p>
      <text:p text:style-name="Text_20_body">1) Наращивайте объемы продаж отечественных аналогов, находите новых заказчиков и новые рынки сбыта;</text:p>
      <text:p text:style-name="Text_20_body">2) Получайте автоматическую рассылку приглашений к торгам каждый раз, когда заказчикам нужен ваш товар;</text:p>
      <text:p text:style-name="Text_20_body">3) Размещайте до 30 позиций в прайс-лист бесплатно, если готовы указать, какую аналогичную зарубежную позицию замещает ваш товар.</text:p>
      <text:p text:style-name="Text_20_body">На сегодняшний день в ГИСП зарегистрировано более 14 тысяч пользователей – промышленных предприятий. Следующим этапом развития «Биржи импортозамещения» станет масштабная работа с каталогизацией и унификацией позиций, а также применение алгоритмов машинного обучения.</text:p>
      <text:p text:style-name="Text_20_body"><text:line-break/></text:p>
      <text:p text:style-name="Text_20_body">Адрес страницы: <text:a xlink:type="simple" xlink:href="http://donskoy.mos.ru/potreb-rynok/information/detail/10959152.html" office:name=""><text:span text:style-name="Definition">http://donskoy.mos.ru/potreb-rynok/information/detail/1095915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7:51:25Z</meta:creation-date>
    <dc:date>2025-04-04T17:51:25Z</dc:date>
  </office:meta>
</office:document-meta>
</file>