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состоится-вебинар-о-градостроительном-регулировании-территории"/>В Москве состоится вебинар о градостроительном регулировании территории<text:bookmark-end text:name="в-москве-состоится-вебинар-о-градостроительном-регулировании-территории"/></text:h>
      <text:p text:style-name="First_20_paragraph">02.08.2022</text:p>
      <text:p text:style-name="Text_20_body">Госинспекция по недвижимости, входящая в Комплекс экономической политики и имущественно-земельных отношений столицы, 4 августа в 16:00 проведет онлайн-встречу на тему: «Основы градостроительного регулирования для землепользователей: правила, советы и полезные сервисы». Мероприятие направлено на профилактику нарушений в имущественно-земельной сфере, участие в вебинаре бесплатное.</text:p>
      <text:p text:style-name="Text_20_body">Градостроительное регулирование землепользования сводится к проведению зонирования территории и установлению для земельных участков, находящихся в границах той или иной зоны, определенных требований по их использованию и застройке.</text:p>
      <text:p text:style-name="Text_20_body">На вебинаре инспектор Управления контроля за объектами недвижимости по Южному административному округу Егор Федотов расскажет о территориальном планировании, правилах землепользования и застройки, и о том, как влияет нахождения земельного участка в определенной зоне на его дальнейшее использование.</text:p>
      <text:p text:style-name="Text_20_body">Также, слушатели познакомятся с открытой информационной системой, в которой содержится вся документация о застройке территорий, объектах капитального строительства, а также топографические и геодезические данные. Использование системы позволит своевременно получать информацию и избегать ошибок еще на этапе планирования и начала строительства.</text:p>
      <text:p text:style-name="Text_20_body">К участию приглашаются пользователи объектов недвижимости, представители бизнеса, юридические и физические лица, осуществляющие свою деятельность на территории города Москвы.</text:p>
      <text:p text:style-name="Text_20_body">Принять участие можно по ссылке <text:a xlink:type="simple" xlink:href="https://events.webinar.ru/56333651/11936657" office:name=""><text:span text:style-name="Definition">https://events.webinar.ru/56333651/11936657</text:span></text:a></text:p>
      <text:p text:style-name="Text_20_body">Больше информации об экономической политике и имущественно-земельных отношениях Москвы можно узнать на сайте <text:a xlink:type="simple" xlink:href="file:///C:/Users/mininaov/Downloads/economy.mos.ru" office:name=""><text:span text:style-name="Definition">economy.mos.ru.</text:span></text:a></text:p>
      <text:p text:style-name="Text_20_body"><text:line-break/></text:p>
      <text:p text:style-name="Text_20_body">Адрес страницы: <text:a xlink:type="simple" xlink:href="http://donskoy.mos.ru/potreb-rynok/information/detail/10971135.html" office:name=""><text:span text:style-name="Definition">http://donskoy.mos.ru/potreb-rynok/information/detail/10971135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9T20:18:18Z</meta:creation-date>
    <dc:date>2023-07-29T20:18:18Z</dc:date>
  </office:meta>
</office:document-meta>
</file>