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elegram--канал-контроль-и-алкоголь-в-москве"/>Тelegram- канал «Контроль и алкоголь в Москве»<text:bookmark-end text:name="тelegram--канал-контроль-и-алкоголь-в-москве"/></text:h>
      <text:p text:style-name="First_20_paragraph">03.08.2022</text:p>
      <text:p text:style-name="Text_20_body"><text:span text:style-name="T1">Информация для предпринимателей:</text:span></text:p>
      <text:p text:style-name="Text_20_body">В целях оперативного информирования предприятий потребительского рынка в сфере реализации алкогольной продукции Департаментом торговли и услуг создан Telegram-канал «Контроль и алкоголь в Москве» <text:span text:style-name="T1">(https://t.me/kamdt).</text:span></text:p>
      <text:p text:style-name="Text_20_body"><text:line-break/></text:p>
      <text:p text:style-name="Text_20_body">Адрес страницы: <text:a xlink:type="simple" xlink:href="http://donskoy.mos.ru/potreb-rynok/information/detail/10972484.html" office:name=""><text:span text:style-name="Definition">http://donskoy.mos.ru/potreb-rynok/information/detail/1097248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08:36:03Z</meta:creation-date>
    <dc:date>2023-09-26T08:36:03Z</dc:date>
  </office:meta>
</office:document-meta>
</file>