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ркировка-молочной-продукции.-передача-товаров-с-использованием-сервиса-электронного-документооборота"/>Маркировка молочной продукции. Передача товаров с использованием сервиса электронного документооборота<text:bookmark-end text:name="маркировка-молочной-продукции.-передача-товаров-с-использованием-сервиса-электронного-документооборота"/></text:h>
      <text:p text:style-name="First_20_paragraph">11.08.2022</text:p>
      <text:p text:style-name="Text_20_body"><text:line-break/></text:p>
      <text:p text:style-name="Text_20_body">Адрес страницы: <text:a xlink:type="simple" xlink:href="http://donskoy.mos.ru/potreb-rynok/information/detail/10987690.html" office:name=""><text:span text:style-name="Definition">http://donskoy.mos.ru/potreb-rynok/information/detail/10987690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6T11:29:15Z</meta:creation-date>
    <dc:date>2023-07-06T11:29:15Z</dc:date>
  </office:meta>
</office:document-meta>
</file>