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остоится-вебинар-о-сделках-с-недвижимостью"/>В Москве состоится вебинар о сделках с недвижимостью<text:bookmark-end text:name="в-москве-состоится-вебинар-о-сделках-с-недвижимостью"/></text:h>
      <text:p text:style-name="First_20_paragraph">06.09.2022</text:p>
      <text:p text:style-name="Text_20_body"><text:span text:style-name="T1">Госинспекция по недвижимости совместно с Департаментом по конкурентной политике города Москвы, входящие в Комплекс экономической политики и имущественно-земельных отношений столицы, 8 сентября в 16:00 проведут онлайн-мероприятие на тему: «На что обращать внимание при сделках с недвижимостью». Участие в вебинаре бесплатное.</text:span></text:p>
      <text:p text:style-name="Text_20_body">Начальник Управления контроля за объектами недвижимости по Северо-Восточному административному округу Госинспекции по недвижимости Екатерина Федорова расскажет, что нужно знать об объекте перед его приобретением, по каким признакам можно отличить самовольно возведенное строение, а также разъяснит общий подход и порядок работы с самостроем в Москве.</text:p>
      <text:p text:style-name="Text_20_body">В качестве эксперта на мероприятии выступит начальник отдела сопровождения и привлечения инвестиций Департамента города Москвы по конкурентной политике Василий Калинкин, который ответит на вопросы, как принять участие в торгах по покупке или аренде городских объектов недвижимости, не выходя из дома, и что для этого необходимо.</text:p>
      <text:p text:style-name="Text_20_body">Принять участие в онлайн-мероприятии можно <text:a xlink:type="simple" xlink:href="https://events.webinar.ru/56333651/12349231" office:name=""><text:span text:style-name="Definition">по ссылке</text:span></text:a>.</text:p>
      <text:p text:style-name="Text_20_body">Больше информации об экономической политике и имущественно-земельных отношениях Москвы можно узнать на сайте <text:a xlink:type="simple" xlink:href="http://www.economy.mos.ru/" office:name=""><text:span text:style-name="Definition">economy.mos.ru</text:span></text:a>.</text:p>
      <text:p text:style-name="Text_20_body"><text:line-break/></text:p>
      <text:p text:style-name="Text_20_body">Адрес страницы: <text:a xlink:type="simple" xlink:href="http://donskoy.mos.ru/potreb-rynok/information/detail/11035158.html" office:name=""><text:span text:style-name="Definition">http://donskoy.mos.ru/potreb-rynok/information/detail/1103515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9T16:41:28Z</meta:creation-date>
    <dc:date>2025-03-29T16:41:28Z</dc:date>
  </office:meta>
</office:document-meta>
</file>