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ет-круглый-стол-по-вопросам-межевания-земельных-участков"/>В Москве пройдет круглый стол по вопросам межевания земельных участков<text:bookmark-end text:name="в-москве-пройдет-круглый-стол-по-вопросам-межевания-земельных-участков"/></text:h>
      <text:p text:style-name="First_20_paragraph">23.09.2022</text:p>
      <text:p text:style-name="Text_20_body">Госинспекция по недвижимости совместно со столичным Департаментом городского имущества 27 сентября организует круглый стол на тему: «Что нужно знать о межевании земельных участков».</text:p>
      <text:p text:style-name="Text_20_body">К участию приглашаются землепользователи, арендаторы, собственники объектов недвижимости, предприниматели и представители бизнес-сообщества.</text:p>
      <text:p text:style-name="Text_20_body">Спикером выступит начальник Управления контроля за объектами недвижимости по Северо-Западному административному округу Госинспекции по недвижимости Дмитрий Ракитин. Он расскажет о мероприятиях, которые проводит контрольное ведомство с целью обеспечения правопорядка в земельной сфере, выявлении и пресечении нарушений, возможных последствиях и мерах, направленных на устранение нарушений.</text:p>
      <text:p text:style-name="Text_20_body">Эксперт от Департамента городского имущества города Москвы – заместитель начальника Управления по реализации градостроительной политики и транспортной инфраструктуры Алексей Сукнов. Он ответит на вопросы, связанные с межеванием земельных участков, разъяснит цели, задачи и порядок проведения таких работ.</text:p>
      <text:p text:style-name="Text_20_body">В финале мероприятия у участников будет возможность обменяться мнениями по заявленной тематике.</text:p>
      <text:p text:style-name="Text_20_body">Мероприятие пройдет по адресу: г. Москва, ул. Малая Грузинская д.39, зал заседаний МКПП(р), начало – в 16.00.</text:p>
      <text:p text:style-name="Text_20_body">Для участия в круглом столе обязательна предварительная регистрация <text:a xlink:type="simple" xlink:href="https://forms.yandex.ru/u/632859f282cac11d06152163/%20" office:name=""><text:span text:style-name="Definition">по ссылке</text:span></text:a>.</text:p>
      <text:p text:style-name="Text_20_body"><text:line-break/></text:p>
      <text:p text:style-name="Text_20_body">Адрес страницы: <text:a xlink:type="simple" xlink:href="http://donskoy.mos.ru/potreb-rynok/information/detail/11067242.html" office:name=""><text:span text:style-name="Definition">http://donskoy.mos.ru/potreb-rynok/information/detail/1106724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9:18:25Z</meta:creation-date>
    <dc:date>2023-05-18T19:18:25Z</dc:date>
  </office:meta>
</office:document-meta>
</file>