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октября-2022-года-проводится-декларационная-кампания-за-3-квартал-2022-года"/>С 1 по 20 октября 2022 года проводится декларационная кампания за 3 квартал 2022 года<text:bookmark-end text:name="с-1-по-20-октября-2022-года-проводится-декларационная-кампания-за-3-квартал-2022-года"/></text:h>
      <text:p text:style-name="First_20_paragraph">10.10.2022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3 квартал 2022 года <text:span text:style-name="T1">необходимо подать до 20 октября 2022 года</text:span> на региональную площадку города Москвы в информационной системе Федеральной службы по регулированию алкогольного рынка <text:a xlink:type="simple" xlink:href="https://service.fsrar.ru/" office:name=""><text:span text:style-name="Definition"><text:span text:style-name="T1">https://service.fsrar.ru/</text:span></text:span></text:a> <text:span text:style-name="T2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,</text:span> представляют декларации по форме № 7 и форме № 8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 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donskoy.mos.ru/potreb-rynok/information/detail/11097450.html" office:name=""><text:span text:style-name="Definition">http://donskoy.mos.ru/potreb-rynok/information/detail/1109745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1:46:53Z</meta:creation-date>
    <dc:date>2023-05-18T21:46:53Z</dc:date>
  </office:meta>
</office:document-meta>
</file>