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б-определении-границ-земельных-участков"/>В Москве состоится вебинар об определении границ земельных участков<text:bookmark-end text:name="в-москве-состоится-вебинар-об-определении-границ-земельных-участков"/></text:h>
      <text:p text:style-name="First_20_paragraph">17.10.2022</text:p>
      <text:p text:style-name="Text_20_body"><text:span text:style-name="T1">Госинспекция по недвижимости совместно с МосгорБТИ проведет онлайн-мероприятие на тему: «Полезные советы по изменению и уточнению границ земельного участка». Вебинар пройдет 18 октября, начало – в 16:00.</text:span></text:p>
      <text:p text:style-name="Text_20_body">На вебинаре участникам расскажут, какие проблемы могут возникнуть в случае отсутствия точно определенных границ земельного участка и что делать, если границы смещены или на участке не отображается объект капитального строительства.</text:p>
      <text:p text:style-name="Text_20_body">Спикерами выступят начальник Управления контроля за объектами недвижимости по Северо-Восточному административному округу Госинспекции по недвижимости Екатерина Федорова и начальник отдела кадастровых работ Третьего территориального управления ГБУ МосгорБТИ Ольга Назаренко.</text:p>
      <text:p text:style-name="Text_20_body">Мероприятие будет полезно как представителям бизнеса, так и правообладателям земельных участков с видом разрешенного использования под ИЖС.</text:p>
      <text:p text:style-name="Text_20_body">Принять участие в вебинаре можно <text:a xlink:type="simple" xlink:href="https://events.webinar.ru/56333651/1125060635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121820.html" office:name=""><text:span text:style-name="Definition">http://donskoy.mos.ru/potreb-rynok/information/detail/1112182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09:50:31Z</meta:creation-date>
    <dc:date>2024-09-09T09:50:31Z</dc:date>
  </office:meta>
</office:document-meta>
</file>