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состоится-вебинар-об-объектах-капитального-строительства"/>В Москве состоится вебинар об объектах капитального строительства<text:bookmark-end text:name="в-москве-состоится-вебинар-об-объектах-капитального-строительства"/></text:h>
      <text:p text:style-name="First_20_paragraph">18.10.2022</text:p>
      <text:p text:style-name="Text_20_body"><text:span text:style-name="T1">Госинспекция по недвижимости 20 октября в 16:00 проведет бесплатный вебинар на тему: «Объекты капитального строительства – на что обращать внимание при начале строительства».</text:span></text:p>
      <text:p text:style-name="Text_20_body">Участники онлайн-мероприятия узнают, что такое объекты капительного строительства, каковы их признаки и виды, чем они отличаются от временных сооружений. Также на вебинаре приведут примеры незаконного строительства и расскажут о последствиях возведения зданий без получения разрешения.</text:p>
      <text:p text:style-name="Text_20_body">Спикером выступит исполняющий обязанности начальника Управления контроля за объектами недвижимости по Северному административному округу Александр Грушецкий.</text:p>
      <text:p text:style-name="Text_20_body">Принять участие в онлайн-мероприятии можно <text:a xlink:type="simple" xlink:href="https://events.webinar.ru/56333651/1017141713" office:name=""><text:span text:style-name="Definition">по ссылке</text:span></text:a>.</text:p>
      <text:p text:style-name="Text_20_body">Больше информации об экономической политике и имущественно-земельных отношениях Москвы – на сайте <text:a xlink:type="simple" xlink:href="https://economy.mos.ru/" office:name=""><text:span text:style-name="Definition">economy.mos.ru</text:span></text:a>.</text:p>
      <text:p text:style-name="Text_20_body"><text:line-break/></text:p>
      <text:p text:style-name="Text_20_body">Адрес страницы: <text:a xlink:type="simple" xlink:href="http://donskoy.mos.ru/potreb-rynok/information/detail/11130410.html" office:name=""><text:span text:style-name="Definition">http://donskoy.mos.ru/potreb-rynok/information/detail/11130410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3T05:32:31Z</meta:creation-date>
    <dc:date>2025-04-03T05:32:31Z</dc:date>
  </office:meta>
</office:document-meta>
</file>