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убъекты-предпринимательской-деятельности-могут-получить-статус-социальных-предприятий-города-москвы-и-принять-участие-во-всероссийском-конкурсе-проектов-в-области-социального-предпринимательства-лучший-социальный-проект-года"/>Субъекты предпринимательской деятельности могут получить статус социальных предприятий города Москвы и принять участие во Всероссийском конкурсе проектов в области социального предпринимательства «Лучший социальный проект года»<text:bookmark-end text:name="субъекты-предпринимательской-деятельности-могут-получить-статус-социальных-предприятий-города-москвы-и-принять-участие-во-всероссийском-конкурсе-проектов-в-области-социального-предпринимательства-лучший-социальный-проект-года"/></text:h>
      <text:p text:style-name="First_20_paragraph">18.10.2022</text:p>
      <text:p text:style-name="Text_20_body"><text:span text:style-name="T1">Для реализации положений Федерального закона «О развитии малого и среднего предпринимательства в Российской Федерации» Минэкономразвития России утвердило порядок признания субъектов малого или среднего предпринимательства (далее – МСП) социальными предприятиями в целях внесения сведений в Единый реестр субъектов МСП.</text:span></text:p>
      <text:p text:style-name="Text_20_body">Решение о присвоении статуса для формирования перечня субъектов МСП города Москвы, имеющих статус социального предприятия, утверждает Департамент предпринимательства и инновационного развития города Москвы на основании рекомендаций Межведомственной комиссии по вопросам признания субъектов МСП социальными предприятиями в городе Москве.</text:p>
      <text:p text:style-name="Text_20_body">Заявки на включение в Перечень принимает подведомственное Департаменту учреждение – ГБУ «Малый бизнес Москвы».</text:p>
      <text:p text:style-name="Text_20_body">ГБУ «Малый бизнес Москвы» разработаны подробные инструкции для тех, кто хочет получить статус социального предприятия. С ними можно ознакомиться на портале <text:a xlink:type="simple" xlink:href="http://mbm.mos.ru/" office:name=""><text:span text:style-name="Definition">mbm.mos.ru</text:span></text:a> на странице специально созданного проекта «Социальное предпринимательство: особое внимание города».</text:p>
      <text:p text:style-name="Text_20_body">Кроме этого, специалисты учреждения оказывают консультационную поддержку по получения статуса социального предприятия. Бесплатные консультации доступны онлайн, по телефону: 8 (495) 225-14-14 или лично в одном из центров услуг для бизнеса.</text:p>
      <text:p text:style-name="Text_20_body">Также в Москве продлен прием заявок на конкурс «Лучший социальный проект года».</text:p>
      <text:p text:style-name="Text_20_body">Прием заявок продолжится до 31 октября.</text:p>
      <text:p text:style-name="Text_20_body">Лучшие проекты столицы получат поддержку от партнеров ГБУ «Малый бизнес Москвы» (далее – МБМ) и смогут участвовать в состязании федерального уровня.</text:p>
      <text:p text:style-name="Text_20_body">К участию в московском этапе Всероссийского конкурса проектов в области социального предпринимательства «Лучший социальный проект года» приглашаются субъекты МСП и социально ориентированные некоммерческие организации, деятельность которых приносит доход.</text:p>
      <text:p text:style-name="Text_20_body">Обязательное условие для потенциальных участников – работать в Москве, осуществлять деятельность, основанную на экономически устойчивой модели, и способствовать позитивным изменениям в обществе.</text:p>
      <text:p text:style-name="Text_20_body">Столичным оператором регионального этапа конкурса с 2019 года выступает ГБУ «Малый бизнес Москвы».</text:p>
      <text:p text:style-name="Text_20_body"><text:span text:style-name="T1">Заявки принимаются онлайн до 31 октября сайте конкурса </text:span><text:a xlink:type="simple" xlink:href="http://cissrussia.ru/index.php/konkurs-2022" office:name=""><text:span text:style-name="Definition"><text:span text:style-name="T1">https://cissrussia.ru/index.php/konkurs-2022</text:span></text:span></text:a><text:span text:style-name="T1">.</text:span></text:p>
      <text:p text:style-name="Text_20_body">«Участвовать могут компании, работающие в сфере ИТ, дополнительного образования, соцобслуживания, реабилитации, психологической помощи, здорового образа жизни. Всего в рамках конкурса — 12 номинаций. А тем, кто еще не получил статус социального предприятия, рекомендуем это сделать, поскольку он дает возможность своевременно получать преференции от города, направленные на поддержку и развитие социального бизнеса», — отметил руководитель ГБУ «Малый бизнес Москвы» Станислав Иванов.</text:p>
      <text:p text:style-name="Text_20_body">Лучшие московские проекты выйдут на федеральный конкурс, а также получат поддержку со стороны партнеров МБМ.</text:p>
      <text:p text:style-name="Text_20_body">Кроме того, их ждет церемония награждения 21 ноября.</text:p>
      <text:p text:style-name="Text_20_body">Такое мероприятие пройдет в российской столице впервые — в рамках форума МБМ «Социальное предпринимательство — 2022».</text:p>
      <text:p text:style-name="Text_20_body">Подробная информация о номинациях, условиях участия в московском этапе конкурса — на портале МБМ <text:a xlink:type="simple" xlink:href="http://mbm.mos.ru/" office:name=""><text:span text:style-name="Definition">mbm.mos.ru</text:span></text:a>.</text:p>
      <text:p text:style-name="Text_20_body"><text:line-break/></text:p>
      <text:p text:style-name="Text_20_body">Адрес страницы: <text:a xlink:type="simple" xlink:href="http://donskoy.mos.ru/potreb-rynok/information/detail/11131682.html" office:name=""><text:span text:style-name="Definition">http://donskoy.mos.ru/potreb-rynok/information/detail/1113168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1:35:30Z</meta:creation-date>
    <dc:date>2023-05-15T01:35:30Z</dc:date>
  </office:meta>
</office:document-meta>
</file>