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одаче-обращений-в-общественные-приёмные-уполномоченного-по-защите-прав-предпринимателей-по-г.москве"/>О подаче обращений в Общественные приёмные Уполномоченного по защите прав предпринимателей по г.Москве<text:bookmark-end text:name="о-подаче-обращений-в-общественные-приёмные-уполномоченного-по-защите-прав-предпринимателей-по-г.москве"/></text:h>
      <text:p text:style-name="First_20_paragraph">08.11.2022</text:p>
      <text:p text:style-name="Text_20_body">Генеральный директор ООО « ПДС ИНВЕСТ», Смирнов Дмитрий Анатольевич, является руководителем Общественной приёмной Уполномоченного по защите прав предпринимателей в г.Москве по вопросам землеустройства и застройки. Совместно с Терисаяном Артуром Апресовичем, являющимся руководителем Общественной приёмной Уполномоченного по защите прав предпринимателей в г.Москве по вопросам транспорта, осуществляется работа по взаимодействию с предпринимателями в Юго-Восточном административном округе. Учитывая тот факт, что сфера деятельности указанных приёмных является исключительной на территории г.Москвы, возможен приём обращений предпринимателей всех административных округов.</text:p>
      <text:p text:style-name="Text_20_body"><text:span text:style-name="T1">Уведомление для предпринимателей и предпринимательских сообществах о возможности подачи обращений в Общественные приёмные, с предоставлением соответствующей контактной информации:</text:span></text:p>
      <text:p text:style-name="Text_20_body"><text:span text:style-name="T1">Руководитель Общественной приёмной Уполномоченного по защите прав предпринимателей в г.Москве по вопросам землеустройства и застройки – Смирной Дмитрий Анатольевич.</text:span></text:p>
      <text:p text:style-name="Text_20_body"><text:span text:style-name="T1">Адрес:</text:span> г.Москва, Волгоградский проспект, д.47, этаж 2, офис 26.</text:p>
      <text:p text:style-name="Text_20_body"><text:span text:style-name="T1">Телефон:</text:span> 8 903 797 65 05</text:p>
      <text:p text:style-name="Text_20_body"><text:span text:style-name="T1">Руководитель Общественной приёмной Уполномоченного по защите прав предпринимателей в г.Москве по вопросам транспорта – Терисаян Артур Апресович.</text:span></text:p>
      <text:p text:style-name="Text_20_body"><text:span text:style-name="T1">Адрес:</text:span> г.Москва, ул.Смирновская, д.25, корп.16.</text:p>
      <text:p text:style-name="Text_20_body"><text:span text:style-name="T1">Телефон:</text:span> 8 499 112 01 22</text:p>
      <text:p text:style-name="Text_20_body"><text:line-break/></text:p>
      <text:p text:style-name="Text_20_body">Адрес страницы: <text:a xlink:type="simple" xlink:href="http://donskoy.mos.ru/potreb-rynok/information/detail/11194092.html" office:name=""><text:span text:style-name="Definition">http://donskoy.mos.ru/potreb-rynok/information/detail/1119409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14:59:19Z</meta:creation-date>
    <dc:date>2025-04-04T14:59:19Z</dc:date>
  </office:meta>
</office:document-meta>
</file>