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-добровольном-демонтаже-самостроя"/>В Москве состоится вебинар о добровольном демонтаже самостроя<text:bookmark-end text:name="в-москве-состоится-вебинар-о-добровольном-демонтаже-самостроя"/></text:h>
      <text:p text:style-name="First_20_paragraph">22.11.2022</text:p>
      <text:p text:style-name="Text_20_body"><text:span text:style-name="T1">Госинспекция по недвижимости проведет онлайн-мероприятие на тему: «Порядок добровольного демонтажа самовольно возведенных объектов, находящихся в частной собственности». Вебинар пройдет 22 ноября в 16:00, участие в нем бесплатное.</text:span></text:p>
      <text:p text:style-name="Text_20_body">Спикерами выступят начальник Управления контроля за объектами недвижимости по Северо-Западному административному округу Госинспекции по недвижимости Дмитрий Ракитин и заместитель директора ГБУ «Московский контрольно-мониторинговый центр недвижимости» Антон Ефремушкин.</text:p>
      <text:p text:style-name="Text_20_body">В рамках предупреждения нарушений земельного законодательства участникам мероприятия разъяснят порядок выявления объектов самовольного строительства, схему взаимодействия с различными ведомствами по устранению выявленного нарушения и расскажут об организации мероприятий по демонтажу объектов.</text:p>
      <text:p text:style-name="Text_20_body">На вопросы по оформлению необходимых документов для проведения демонтажа силами правообладателя объекта самовольного строительства, а также по снятию объекта недвижимости с кадастрового учета по итогам проведенных работ во время вебинара дадут ответы эксперты Комитета государственного строительного надзора, Объединения административно-технических инспекций и Росреестра.</text:p>
      <text:p text:style-name="Text_20_body">Принять участие в онлайн-мероприятии можно <text:a xlink:type="simple" xlink:href="https://events.webinar.ru/56333651/1647409691" office:name=""><text:span text:style-name="Definition">по ссылке</text:span></text:a>.</text:p>
      <text:p text:style-name="Text_20_body"><text:line-break/></text:p>
      <text:p text:style-name="Text_20_body">Адрес страницы: <text:a xlink:type="simple" xlink:href="http://donskoy.mos.ru/potreb-rynok/information/detail/11241473.html" office:name=""><text:span text:style-name="Definition">http://donskoy.mos.ru/potreb-rynok/information/detail/11241473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6:40:57Z</meta:creation-date>
    <dc:date>2023-05-16T16:40:57Z</dc:date>
  </office:meta>
</office:document-meta>
</file>