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6383*"/>
    </style:style>
    <style:style style:name="Table1.B" style:family="table-column">
      <style:table-column-properties style:rel-column-width="16383*"/>
    </style:style>
    <style:style style:name="Table1.C" style:family="table-column">
      <style:table-column-properties style:rel-column-width="16383*"/>
    </style:style>
    <style:style style:name="Table1.D" style:family="table-column">
      <style:table-column-properties style:rel-column-width="16383*"/>
    </style:style>
  </office:automatic-styles>
  <office:body>
    <office:text>
      <text:h text:style-name="Heading_20_3" text:outline-level="3"><text:bookmark-start text:name="общественные-приемные-уполномоченного-по-защите-прав-предпринимателей-в-городе-москве-в-южном-административном-округе"/>Общественные приемные Уполномоченного по защите прав предпринимателей в городе Москве в Южном административном округе<text:bookmark-end text:name="общественные-приемные-уполномоченного-по-защите-прав-предпринимателей-в-городе-москве-в-южном-административном-округе"/></text:h>
      <text:p text:style-name="First_20_paragraph">02.12.2022</text:p>
      <text:p text:style-name="Text_20_body">Одним из приоритетных векторов работы института Уполномоченного является создание эффективных каналов коммуникации с предпринимательским сообществом, представительными и исполнительными органами власти, общественными организациями и институтами развития. Таким эффективным каналом являются Общественные приемные Уполномоченного, которые создаются как по территориальному (окружному), так и по отраслевому принципам.</text:p>
      <text:p text:style-name="Text_20_body">В соответствии со статьей 3 и частью 3 статьи 17 Закона города Москвы от 30.10.2013 № 56 «Об Уполномоченном по защите прав предпринимателей в городе Москве», в целях организации первичной правовой экспертизы жалоб и обращений предпринимателей, а также консультаций субъектов предпринимательской деятельности по вопросам защиты их прав и законных интересов на территории ЮАО города Москвы открыты пять Общественных приемных Уполномоченного.</text:p>
      <text:p text:style-name="Text_20_body">Более детализированная информация о структурах Экосистемы Уполномоченного по защите прав предпринимателей в городе Москве на сайте Уполномоченного: <text:span text:style-name="T1">https://business-ombudsman.mos.ru/.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<text:span text:style-name="T2">ФИО руководителя</text:span></text:p>
          </table:table-cell>
          <table:table-cell table:style-name="TableRowCell" office:value-type="string">
            <text:p text:style-name="Table_20_Contents"><text:span text:style-name="T2">Название приемной</text:span></text:p>
          </table:table-cell>
          <table:table-cell table:style-name="TableRowCell" office:value-type="string">
            <text:p text:style-name="Table_20_Contents"><text:span text:style-name="T2">Адрес и контактный телефон приемной</text:span></text:p>
          </table:table-cell>
          <table:table-cell table:style-name="TableRowCell" office:value-type="string">
            <text:p text:style-name="Table_20_Contents"><text:span text:style-name="T2">Электронная почта</text:span></text:p>
          </table:table-cell>
        </table:table-row>
        <table:table-row>
          <table:table-cell table:style-name="TableRowCell" office:value-type="string">
            <text:p text:style-name="Table_20_Contents">Айсина</text:p>
            <text:p text:style-name="Table_20_Contents">Оксана Алексеевна</text:p>
          </table:table-cell>
          <table:table-cell table:style-name="TableRowCell" office:value-type="string">
            <text:p text:style-name="Table_20_Contents">Общественная приемная</text:p>
          </table:table-cell>
          <table:table-cell table:style-name="TableRowCell" office:value-type="string">
            <text:p text:style-name="Table_20_Contents">Москва, ул. Ленинская Слобода, д. 26 кор. А, оф. 546</text:p>
            <text:p text:style-name="Table_20_Contents">+7(903)200-49-45</text:p>
          </table:table-cell>
          <table:table-cell table:style-name="TableRowCell" office:value-type="string">
            <text:p text:style-name="Table_20_Contents">+7 915 484-54-85</text:p>
          </table:table-cell>
        </table:table-row>
        <table:table-row>
          <table:table-cell table:style-name="TableRowCell" office:value-type="string">
            <text:p text:style-name="Table_20_Contents">Маковеев</text:p>
            <text:p text:style-name="Table_20_Contents">Сергей Сергеевич</text:p>
          </table:table-cell>
          <table:table-cell table:style-name="TableRowCell" office:value-type="string">
            <text:p text:style-name="Table_20_Contents">Общественная приемная по вопросам конкурентных закупок</text:p>
          </table:table-cell>
          <table:table-cell table:style-name="TableRowCell" office:value-type="string">
            <text:p text:style-name="Table_20_Contents">ул. Ленинская Слобода, д. 19, офис 5068</text:p>
            <text:p text:style-name="Table_20_Contents">8(495) 651-06-21</text:p>
          </table:table-cell>
          <table:table-cell table:style-name="TableRowCell" office:value-type="string">
            <text:p text:style-name="Table_20_Contents"><text:a xlink:type="simple" xlink:href="mailto:va@v1a.ru" office:name=""><text:span text:style-name="Definition">va@v1a.ru</text:span></text:a></text:p>
          </table:table-cell>
        </table:table-row>
        <table:table-row>
          <table:table-cell table:style-name="TableRowCell" office:value-type="string">
            <text:p text:style-name="Table_20_Contents">Ольшанская</text:p>
            <text:p text:style-name="Table_20_Contents">Мария Вадимовна</text:p>
          </table:table-cell>
          <table:table-cell table:style-name="TableRowCell" office:value-type="string">
            <text:p text:style-name="Table_20_Contents">Общественная приемная по вопросам культуры</text:p>
          </table:table-cell>
          <table:table-cell table:style-name="TableRowCell" office:value-type="string">
            <text:p text:style-name="Table_20_Contents">Ул Восточная, 4, корп.1, ГАУК города Москвы «Культурный центр ЗИЛ»</text:p>
          </table:table-cell>
          <table:table-cell table:style-name="TableRowCell" office:value-type="string">
            <text:p text:style-name="Table_20_Contents"><text:a xlink:type="simple" xlink:href="mailto:Ombudsman@zilcc.ru" office:name=""><text:span text:style-name="Definition">Ombudsman@zilcc.ru</text:span></text:a></text:p>
          </table:table-cell>
        </table:table-row>
        <table:table-row>
          <table:table-cell table:style-name="TableRowCell" office:value-type="string">
            <text:p text:style-name="Table_20_Contents">Пустошилов</text:p>
            <text:p text:style-name="Table_20_Contents">Евгений Федорович</text:p>
          </table:table-cell>
          <table:table-cell table:style-name="TableRowCell" office:value-type="string">
            <text:p text:style-name="Table_20_Contents">Общественная приемная по вопросам связанным с предупреждением банкротства</text:p>
          </table:table-cell>
          <table:table-cell table:style-name="TableRowCell" office:value-type="string">
            <text:p text:style-name="Table_20_Contents">Гамсоновский пер, д.2, стр. 1 оф.114</text:p>
            <text:p text:style-name="Table_20_Contents">8(495) 101-36-58</text:p>
          </table:table-cell>
          <table:table-cell table:style-name="TableRowCell" office:value-type="string">
            <text:p text:style-name="Table_20_Contents"><text:a xlink:type="simple" xlink:href="mailto:op.mos.uao@gmail.com" office:name=""><text:span text:style-name="Definition">op.mos.uao@gmail.com</text:span></text:a></text:p>
          </table:table-cell>
        </table:table-row>
        <table:table-row>
          <table:table-cell table:style-name="TableRowCell" office:value-type="string">
            <text:p text:style-name="Table_20_Contents">Шаров</text:p>
            <text:p text:style-name="Table_20_Contents">Алексей Александрович</text:p>
          </table:table-cell>
          <table:table-cell table:style-name="TableRowCell" office:value-type="string">
            <text:p text:style-name="Table_20_Contents">Общественная приемная</text:p>
          </table:table-cell>
          <table:table-cell table:style-name="TableRowCell" office:value-type="string">
            <text:p text:style-name="Table_20_Contents">ул.Ленинская Слобода, д. 26, оф.538</text:p>
            <text:p text:style-name="Table_20_Contents">8(495) 800-50-50</text:p>
          </table:table-cell>
          <table:table-cell table:style-name="TableRowCell" office:value-type="string">
            <text:p text:style-name="Table_20_Contents"><text:a xlink:type="simple" xlink:href="mailto:Ombudsman@avertagroup.ru" office:name=""><text:span text:style-name="Definition">Ombudsman@avertagroup.ru</text:span></text:a>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donskoy.mos.ru/potreb-rynok/information/detail/11266073.html" office:name=""><text:span text:style-name="Definition">http://donskoy.mos.ru/potreb-rynok/information/detail/11266073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1:01:46Z</meta:creation-date>
    <dc:date>2023-08-09T01:01:46Z</dc:date>
  </office:meta>
</office:document-meta>
</file>