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готовлены-разъяснения-для-покупателей-о-том-что-важно-знать-при-покупке-алкогольных-напитков-и-как-не-испортить-себе-праздник"/>Подготовлены разъяснения для покупателей о том, что важно знать при покупке алкогольных напитков и как не испортить себе праздник<text:bookmark-end text:name="подготовлены-разъяснения-для-покупателей-о-том-что-важно-знать-при-покупке-алкогольных-напитков-и-как-не-испортить-себе-праздник"/></text:h>
      <text:p text:style-name="First_20_paragraph">05.12.2022</text:p>
      <text:p text:style-name="Text_20_body">Подготовлены разъяснения для покупателей о том, что важно знать при покупке алкогольных напитков и как не испортить себе праздник.</text:p>
      <text:p text:style-name="Text_20_body">На что необходимо обратить внимание в магазине, кафе и ресторане? В каких местах продажа алкоголя запрещена? Как отличить подделку «на глаз» и с использованием специальных программ? Как условия хранения алкоголя влияют на его качество? Почему не стоит покупать алкоголь в интернете?</text:p>
      <text:p text:style-name="Text_20_body">На эти и некоторые другие вопросы вы найдёте ответы в данном материале.</text:p>
      <text:p text:style-name="Text_20_body"><text:line-break/></text:p>
      <text:p text:style-name="Text_20_body"><text:a xlink:type="simple" xlink:href="https://cloud.dit.mos.ru/s/vTu9vhwL2FNEdJu" office:name=""><text:span text:style-name="Definition">https://cloud.dit.mos.ru/s/vTu9vhwL2FNEdJu/download</text:span></text:a></text:p>
      <text:p text:style-name="Text_20_body"><text:line-break/></text:p>
      <text:p text:style-name="Text_20_body">Адрес страницы: <text:a xlink:type="simple" xlink:href="http://donskoy.mos.ru/potreb-rynok/information/detail/11268295.html" office:name=""><text:span text:style-name="Definition">http://donskoy.mos.ru/potreb-rynok/information/detail/1126829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0:59:22Z</meta:creation-date>
    <dc:date>2023-08-09T00:59:22Z</dc:date>
  </office:meta>
</office:document-meta>
</file>