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состоится-вебинар-о-взаимодействии-органов-власти-с-собственниками-недвижимости"/>В Москве состоится вебинар о взаимодействии органов власти с собственниками недвижимости<text:bookmark-end text:name="в-москве-состоится-вебинар-о-взаимодействии-органов-власти-с-собственниками-недвижимости"/></text:h>
      <text:p text:style-name="First_20_paragraph">14.12.2022</text:p>
      <text:p text:style-name="Text_20_body"><text:span text:style-name="T1">Госинспекция по недвижимости совместно с Департаментом инвестиционной и промышленной политики города Москвы проведет онлайн-мероприятие «Вопросы по законному ведению бизнеса решаем вместе». Вебинар пройдет 15 декабря в 16:00, участие в нем бесплатное.</text:span></text:p>
      <text:p text:style-name="Text_20_body">Спикером выступит заместитель начальника управления внешних коммуникаций ГБУ «Московский контрольно-мониторинговый центр недвижимости» Наталия Федорова. Она расскажет о работе по устранению выявленных земельно-имущественных нарушений, которую проводит Госинспекция по недвижимости с правообладателями земельных участков и объектов нежилого фонда, а также о профилактике правонарушений.</text:p>
      <text:p text:style-name="Text_20_body">Помочь в решении проблем представителям бизнеса и упрощении процесса подачи обращений в органы исполнительной власти призван в том числе электронный сервис, о котором проинформируют приглашенные эксперты Департамента инвестиционной и промышленной политики – начальник управления улучшения инвестиционного климата Елена Белова и аналитик Марина Крючкова.</text:p>
      <text:p text:style-name="Text_20_body">Принять участие в онлайн-мероприятии можно <text:a xlink:type="simple" xlink:href="https://events.webinar.ru/56333651/871168706" office:name=""><text:span text:style-name="Definition">по ссылке</text:span></text:a>.</text:p>
      <text:p text:style-name="Text_20_body"><text:line-break/></text:p>
      <text:p text:style-name="Text_20_body">Адрес страницы: <text:a xlink:type="simple" xlink:href="http://donskoy.mos.ru/potreb-rynok/information/detail/11290862.html" office:name=""><text:span text:style-name="Definition">http://donskoy.mos.ru/potreb-rynok/information/detail/11290862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05:23:25Z</meta:creation-date>
    <dc:date>2023-05-13T05:23:25Z</dc:date>
  </office:meta>
</office:document-meta>
</file>