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инспекция-по-недвижимости-проведет-вебинар-о-взаимодействии-с-жителями-города"/>Госинспекция по недвижимости проведет вебинар о взаимодействии с жителями города<text:bookmark-end text:name="госинспекция-по-недвижимости-проведет-вебинар-о-взаимодействии-с-жителями-города"/></text:h>
      <text:p text:style-name="First_20_paragraph">21.12.2022</text:p>
      <text:p text:style-name="Text_20_body"><text:span text:style-name="T1">Госинспекция по недвижимости проведет онлайн-мероприятие «Свободный доступ. Вопросы-ответы». Вебинар пройдет 22 декабря в 16:00, участие в нем бесплатное.</text:span></text:p>
      <text:p text:style-name="Text_20_body">Спикером выступит начальник Управления контроля за объектами недвижимости по Северо-Восточному административному округу Екатерина Федорова, которая расскажет о том, как можно напрямую обратиться в Госинспекцию по недвижимости и сообщить о незаконно установленных шлагбаумах, парковочных столбиках и других ограждающих устройствах. Спикер разъяснит порядок рассмотрения обращений и алгоритм действий ведомства для устранения правонарушений.</text:p>
      <text:p text:style-name="Text_20_body">Участникам напомнят о специальном чат-боте «Свободный доступ», который помогает в борьбе с незаконными парковками и захватом общественных пространств. Также специалисты расскажут о других полезных сервисах и проектах Госинспекции, позволяющих гражданам взаимодействовать с ведомством напрямую и способствующих оперативному пресечению имущественно-земельных нарушений.</text:p>
      <text:p text:style-name="Text_20_body">Принять участие в онлайн-мероприятии можно <text:a xlink:type="simple" xlink:href="https://events.webinar.ru/56333651/548234298" office:name=""><text:span text:style-name="Definition">по ссылке</text:span></text:a>.</text:p>
      <text:p text:style-name="Text_20_body"><text:line-break/></text:p>
      <text:p text:style-name="Text_20_body">Адрес страницы: <text:a xlink:type="simple" xlink:href="http://donskoy.mos.ru/potreb-rynok/information/detail/11306507.html" office:name=""><text:span text:style-name="Definition">http://donskoy.mos.ru/potreb-rynok/information/detail/1130650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7T14:28:17Z</meta:creation-date>
    <dc:date>2024-02-27T14:28:17Z</dc:date>
  </office:meta>
</office:document-meta>
</file>