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22-года-в-территориальный-отдел-управления-роспотребнадзора-по-г.-москве-в-тинао-г.-москвы-поступило-экспертное-заключение-фбуз-центр-гигиены-и-эпидемиологии-в-калужской-области.-масло."/>21 декабря 2022 года в Территориальный отдел Управления Роспотребнадзора по г. Москве в ТиНАО г. Москвы поступило Экспертное заключение ФБУЗ «Центр гигиены и эпидемиологии в Калужской области». (Масло).<text:bookmark-end text:name="декабря-2022-года-в-территориальный-отдел-управления-роспотребнадзора-по-г.-москве-в-тинао-г.-москвы-поступило-экспертное-заключение-фбуз-центр-гигиены-и-эпидемиологии-в-калужской-области.-масло."/></text:h>
      <text:p text:style-name="First_20_paragraph">21.03.2023</text:p>
      <text:p text:style-name="Text_20_body">Уважаемые предприниматели!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— Управление) информирует Вас о выявлении в обороте небезопасной пищевой продукции, декларации о соответствии которой были признаны Управлением недействительными.</text:p>
      <text:p text:style-name="Text_20_body">21 декабря 2022 года в Территориальный отдел Управления Роспотребнадзора по г. Москве в ТиНАО г. Москвы (далее по тексту — Территориальный отдел) поступило Экспертное заключение ФБУЗ «Центр гигиены и эпидемиологии в Калужской области» №16208 от 09.12.2022r., согласно которому образец- масло «Крестьянское» сладко-сливочное несоленое массовой долей жира 72,5 %, Изготовитель: ООО «Масло село» (ИНН: 5003148660, ОГРН: 1215000131378), юр. адрес: 142702, Московская область, Ленинский г.о., г. Видное, ул. Павловская, д. 14 Б, пом. 145-B 1; адрес производства: г. Москва, г. о. Щербинка, ул. Южная, д.6 — по показателям бета-ситостерин, кампестерин, стигмастерин (обнаружены компоненты пищевой добавки) <text:span text:style-name="T1">не соответствовал</text:span> требованиям Технического регламента Таможенного союза TP TC 033/2013 «О безопасности молока и молочной продукции».</text:p>
      <text:p text:style-name="Text_20_body">25 января 2023 года Территориальным отделом было проведено выездное обследование в отношении ООО «Маслово село», в ходе которого было установлено, что по адресу: 108851, г. Москва, г. о. Щербинка, ул. Южная, д. 6 <text:span text:style-name="T1">отсутствует производство</text:span> пищевой продукции, что также подтверждается ответом собственника помещений по указанному адресу, полученному по запросу Территориального отдела, и соответственно, противоречит сведениям содержащимся в зарегистрированных ООО «Маслово село» декларациях о соответствии вырабатываемой молочной продукции.</text:p>
      <text:p text:style-name="Text_20_body">Кроме того, данные декларации о соответствии были приняты на основании протоколов</text:p>
      <text:p text:style-name="Text_20_body">испытаний Испытательного центра ООО «ГЛАВМОСТЕСТ› (аттестат аккредитации № POCC RU.31757. 04СЭК0.ИЛ04; РОССШІ; 742/12/2021 от 2021-12-09; 743/12/2021 от 2021-12-09;</text:p>
      <text:p text:style-name="Text_20_body">741/12/2021 от 2021-12-09), у которого согласно данным реестра аккредитованных лиц— отсутствует аккредитация в области работы с микроорганизмами и в области радиологических исследований и испытаний.</text:p>
      <text:p text:style-name="Text_20_body">В соответствии с п. 5 ст. 24 Федерального закона от 27.12.2002 г. <text:span text:style-name="T2">№</text:span> 184-ФЗ «О техническом регулировании», п.9 ст.23 TP TC 021/2011 «О безопасности пищевой продукции» декларация о соответствии должна содержать в том числе сведения о наименовании и месте нахождения заявителя; наименование и месте нахождения изготовителя.</text:p>
      <text:p text:style-name="Text_20_body">Необходимые сведения, которые должны быть указаны в Заявлении о регистрации декларации о соответствии должны содержать наименование и местонахождение изготовителя продукции, адрес (адреса) места (мест) осуществления деятельности по изготовлению продукции (пп «6» п.8</text:p>
      <text:p text:style-name="Text_20_body">Постановления Правительства РФ от I 9.06.2021 г. N. 936 «О порядке регистрации, приостановления, возобновления и прекращения действия деклараций о соответствии, признания их недействительными» (далее по тексту - Постановления N.°936 от 19.06.2021 г.)).</text:p>
      <text:p text:style-name="Text_20_body">Учитывая установленные факты недостоверного декларирования соответствии молочной продукции, изготовителем которой является ООО «Маслово село›, Управлением в порядке, предусмотренном п. 24 Постановления N.936 от 19.06.2021 г. вынесены решения о <text:span text:style-name="T1">признании четырех деклараций о соответствии недействительными:</text:span></text:p>
      <text:p text:style-name="Text_20_body">1) ЕАЭС N <text:span text:style-name="T1">RU Д-RU.PA08.B.03168/22 от 08.11.2022г.</text:span> заявитель, изготовитель: ООО «Маслово село», на пищевую продукцию: Творог с массовой долей жира 5%, 9% упакован в пластиковые вёдра, гофрокоровы, полизтиленовые пакеты, контейнеры, стаканы полипропиленовые, в упаковку из комбинированных материалов массой нетто от 0,2 кг. до 200кг;</text:p>
      <text:p text:style-name="Text_20_body">2) ЕАЭС N <text:span text:style-name="T1">RU Д-RU.РА08.В.03243/22 от 08.11.2022r.</text:span> заявитель. Изготовитель: ООО « Маслово село», на пищевую продукцию: Консервы молочные: Молоко cyxoe обезжиренное с массовой <text:span text:style-name="T2">долей</text:span> жира не более 1 ,5oZ° частично o6gзжиpeннoe с массовой долей жира более 1,Ѕ% и менее 26,0ofi ,</text:p>
      <text:p text:style-name="Text_20_body">цельное с массовой долей жира не менее 26,0% и не более 41.9%;</text:p>
      <text:p text:style-name="Text_20_body">3) ЕАЭС N RU <text:span text:style-name="T1">Д-RU.РА08.В.03323/22 от 08.11.2022г.</text:span> заявитель, изготовитель: ООО «Маслово село», на пищевую продукцию: Сыры полутвердые в ассортименте, в том числе фасованные: Российские с массовой долей жира в сухом вeщecтва <text:span text:style-name="T2">50%,</text:span> Голландский с массовой долей жира в сухом веществе 45%, Костромской с массовой долей жира в сухом веществе 45%.</text:p>
      <text:p text:style-name="Text_20_body">4) ЕАЭС N <text:span text:style-name="T1">RU Д-RU.РА08.В.03396/22 от 08.11.2022г.</text:span> заявитель, изготовитель: ООО «Маслово село», на пищевую продукцию: Сливки пастеризованные замороженные с массовой допей жира от 100/0 до 65% в гофрокоробах с полиэтиленовым вкладышем массой нетто от 5 кг до 20кг.</text:p>
      <text:p text:style-name="Text_20_body">В соответствии со ст. 3 Федерального закона от 02.01.2000 г. № 29-ФЗ «О качестве и безопасности пищевых продуктов», ч. 1, 2 ст. 5 Технического регламента Таможенного союза TP TC 021/2011 «О безопасности пищевой продукции» <text:span text:style-name="T1">нахождение в обороте (в том числе реализация) пищевой продукции, сопровождающейся вышеуказанными признанными недействительными декларациями о соответствии в настоящее время запрещена.</text:span>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r. 3°l 84-ФЗ «О техническом регулировании», несет как изготовитель такой пищевой продукции, так и <text:span text:style-name="T1">продавец</text:span> в соответствии с Кодексом об административных правонарушениях Российской Федерации.</text:p>
      <text:p text:style-name="Text_20_body">Частью 1, 3 ст.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<text:span text:style-name="T1">провести проверку достоверности полученной информации, а</text:span> при подтверждение достоверности такой информации не соответствующие обязательным требованиям <text:span text:style-name="T1">и представляющие опасность</text:span> для человека пищевые продукты <text:span text:style-name="T1">немедленно снимаются изготовителем и продавцом с производства или</text:span> реализации.</text:p>
      <text:p text:style-name="Text_20_body"><text:line-break/></text:p>
      <text:p text:style-name="Text_20_body">Адрес страницы: <text:a xlink:type="simple" xlink:href="http://donskoy.mos.ru/potreb-rynok/information/detail/11479161.html" office:name=""><text:span text:style-name="Definition">http://donskoy.mos.ru/potreb-rynok/information/detail/1147916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5T10:12:57Z</meta:creation-date>
    <dc:date>2025-03-05T10:12:57Z</dc:date>
  </office:meta>
</office:document-meta>
</file>