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аботе-кладбищ-в-дни-религиозных-праздников"/>О работе кладбищ в дни религиозных праздников<text:bookmark-end text:name="о-работе-кладбищ-в-дни-религиозных-праздников"/></text:h>
      <text:p text:style-name="First_20_paragraph">03.04.2023</text:p>
      <text:p text:style-name="Text_20_body"><text:span text:style-name="T1">8 апреля (Лазарева суббота), </text:span></text:p>
      <text:p text:style-name="Text_20_body"><text:span text:style-name="T1">9 апреля (Вербное воскресенье), </text:span></text:p>
      <text:p text:style-name="Text_20_body"><text:span text:style-name="T1">15 апреля (Великая суббота), </text:span></text:p>
      <text:p text:style-name="Text_20_body"><text:span text:style-name="T1"> 16 апреля (Пасха), </text:span></text:p>
      <text:p text:style-name="Text_20_body"><text:span text:style-name="T1"> 22 апреля (Светлая седмица), </text:span></text:p>
      <text:p text:style-name="Text_20_body"><text:span text:style-name="T1">23 апреля (Красная Горка), </text:span></text:p>
      <text:p text:style-name="Text_20_body"><text:span text:style-name="T1">25 апреля (Радоница)</text:span></text:p>
      <text:p text:style-name="Text_20_body"><text:span text:style-name="T1">режим работы городских кладбищ с 9-00 до 19-00.</text:span></text:p>
      <text:p text:style-name="Text_20_body"><text:line-break/></text:p>
      <text:p text:style-name="Text_20_body">Адрес страницы: <text:a xlink:type="simple" xlink:href="http://donskoy.mos.ru/potreb-rynok/information/detail/11505687.html" office:name=""><text:span text:style-name="Definition">http://donskoy.mos.ru/potreb-rynok/information/detail/1150568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1:07:14Z</meta:creation-date>
    <dc:date>2023-07-13T01:07:14Z</dc:date>
  </office:meta>
</office:document-meta>
</file>