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чень-деклараций-о-соответствии-пищевой-продукции"/>Перечень деклараций о соответствии пищевой продукции<text:bookmark-end text:name="перечень-деклараций-о-соответствии-пищевой-продукции"/></text:h>
      <text:p text:style-name="First_20_paragraph">07.04.2023</text:p>
      <text:p text:style-name="Text_20_body"><text:line-break/></text:p>
      <text:p text:style-name="Text_20_body">Адрес страницы: <text:a xlink:type="simple" xlink:href="http://donskoy.mos.ru/potreb-rynok/information/detail/11516161.html" office:name=""><text:span text:style-name="Definition">http://donskoy.mos.ru/potreb-rynok/information/detail/1151616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1:06:39Z</meta:creation-date>
    <dc:date>2023-07-13T01:06:39Z</dc:date>
  </office:meta>
</office:document-meta>
</file>