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ыявления-в-обороте-небезопасной-пищевой-продукции-от-24.04.2023"/>Выявления в обороте небезопасной пищевой продукции от 24.04.2023<text:bookmark-end text:name="выявления-в-обороте-небезопасной-пищевой-продукции-от-24.04.2023"/></text:h>
      <text:p text:style-name="First_20_paragraph">24.04.2023</text:p>
      <text:p text:style-name="Text_20_body"><text:line-break/></text:p>
      <text:p text:style-name="Text_20_body">Адрес страницы: <text:a xlink:type="simple" xlink:href="http://donskoy.mos.ru/potreb-rynok/information/detail/11549161.html" office:name=""><text:span text:style-name="Definition">http://donskoy.mos.ru/potreb-rynok/information/detail/11549161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5T13:31:03Z</meta:creation-date>
    <dc:date>2023-05-15T13:31:03Z</dc:date>
  </office:meta>
</office:document-meta>
</file>