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в-москве-пройдет-вебинар-о-требованиях-к-размещению-сезонных-кафе"/>В Москве пройдет вебинар о требованиях к размещению сезонных кафе<text:bookmark-end text:name="в-москве-пройдет-вебинар-о-требованиях-к-размещению-сезонных-кафе"/></text:h>
      <text:p text:style-name="First_20_paragraph">10.05.2023</text:p>
      <text:p text:style-name="Text_20_body">Госинспекция по недвижимости проведет онлайн-мероприятие «Контроль за размещением сезонных (летних) кафе». Вебинар состоится 11 мая в 16:00, участие в нем бесплатное.</text:p>
      <text:p text:style-name="Text_20_body">Спикером выступит главный специалист управления мониторинга территорий ГБУ «Московский контрольно-мониторинговый центр недвижимости» Денис Соколов. Он расскажет, на что следует обратить внимание при размещении летних веранд, и как рестораторам избежать рисков демонтажа конструкции.</text:p>
      <text:p text:style-name="Text_20_body">В рамках вебинара слушатели также узнают о деятельности Госинспекции по недвижимости по выявлению и недопущению нарушений, связанных с размещением сезонных кафе в столице.</text:p>
      <text:p text:style-name="Text_20_body">К участию в онлайн-встрече приглашаются владельцы стационарных предприятий общественного питания, планирующие открыть летние веранды кафе на территории Москвы.</text:p>
      <text:p text:style-name="Text_20_body">Принять участие в вебинаре можно <text:a xlink:type="simple" xlink:href="https://events.webinar.ru/56333651/144092781" office:name=""><text:span text:style-name="Definition">по ссылке</text:span></text:a>.</text:p>
      <text:p text:style-name="Text_20_body"><text:line-break/></text:p>
      <text:p text:style-name="Text_20_body">Адрес страницы: <text:a xlink:type="simple" xlink:href="http://donskoy.mos.ru/potreb-rynok/information/detail/11577738.html" office:name=""><text:span text:style-name="Definition">http://donskoy.mos.ru/potreb-rynok/information/detail/11577738.html</text:span></text:a></text:p>
      <text:p text:style-name="Text_20_body"><text:a xlink:type="simple" xlink:href="http://donskoy.mos.ru" office:name=""><text:span text:style-name="Definition">Управа Донского район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5-28T22:37:04Z</meta:creation-date>
    <dc:date>2023-05-28T22:37:04Z</dc:date>
  </office:meta>
</office:document-meta>
</file>