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давать-самостоятельно-без-посредников-заявление-в-электронной-форме-на-получение-государственной-услуги-по-лицензированию-розничной-продажи-алкогольной-продукции."/>Как подавать самостоятельно без посредников заявление в электронной форме на получение государственной услуги по лицензированию розничной продажи алкогольной продукции.<text:bookmark-end text:name="как-подавать-самостоятельно-без-посредников-заявление-в-электронной-форме-на-получение-государственной-услуги-по-лицензированию-розничной-продажи-алкогольной-продукции."/></text:h>
      <text:p text:style-name="First_20_paragraph">12.05.2023</text:p>
      <text:p text:style-name="Text_20_body"><text:a xlink:type="simple" xlink:href="http://youtu.be/1pHkrYGuhyc" office:name=""><text:span text:style-name="Definition">Видео инструкция</text:span></text:a></text:p>
      <text:p text:style-name="Text_20_body"><text:line-break/></text:p>
      <text:p text:style-name="Text_20_body">Адрес страницы: <text:a xlink:type="simple" xlink:href="http://donskoy.mos.ru/potreb-rynok/information/detail/11581847.html" office:name=""><text:span text:style-name="Definition">http://donskoy.mos.ru/potreb-rynok/information/detail/1158184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4:05:53Z</meta:creation-date>
    <dc:date>2023-05-18T14:05:53Z</dc:date>
  </office:meta>
</office:document-meta>
</file>