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ое-консультирование"/>Тематическое консультирование<text:bookmark-end text:name="тематическое-консультирование"/></text:h>
      <text:p text:style-name="First_20_paragraph">23.05.2023</text:p>
      <text:p text:style-name="Text_20_body"><text:line-break/></text:p>
      <text:p text:style-name="Text_20_body">Адрес страницы: <text:a xlink:type="simple" xlink:href="http://donskoy.mos.ru/potreb-rynok/information/detail/11602538.html" office:name=""><text:span text:style-name="Definition">http://donskoy.mos.ru/potreb-rynok/information/detail/1160253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0:44:05Z</meta:creation-date>
    <dc:date>2023-05-25T10:44:05Z</dc:date>
  </office:meta>
</office:document-meta>
</file>