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оклад-о-защите-прав-потребителей-за-2022-год"/>Доклад о защите прав потребителей за 2022 год<text:bookmark-end text:name="доклад-о-защите-прав-потребителей-за-2022-год"/></text:h>
      <text:p text:style-name="First_20_paragraph">23.05.2023</text:p>
      <text:p text:style-name="Text_20_body">Роспотребнадзор информирует</text:p>
      <text:p text:style-name="Text_20_body">Основная работа Управления Роспотребнадзора по г. Москве была направлена на достижение основной цели – обеспечение благополучия населения, за счет снижения нагрузки административного воздействия на контролируемых лиц и профилактики нарушений обязательных требований.</text:p>
      <text:p text:style-name="Text_20_body"><text:line-break/></text:p>
      <text:p text:style-name="Text_20_body">Адрес страницы: <text:a xlink:type="simple" xlink:href="http://donskoy.mos.ru/potreb-rynok/information/detail/11602776.html" office:name=""><text:span text:style-name="Definition">http://donskoy.mos.ru/potreb-rynok/information/detail/11602776.html</text:span></text:a></text:p>
      <text:p text:style-name="Text_20_body"><text:a xlink:type="simple" xlink:href="http://donskoy.mos.ru" office:name=""><text:span text:style-name="Definition">Управа До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10:44:37Z</meta:creation-date>
    <dc:date>2023-05-25T10:44:37Z</dc:date>
  </office:meta>
</office:document-meta>
</file>