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рриториальный-отдел-управления-федеральной-службы-по-надзору-в-сфере-защиты-прав-потребителей-и-благополучия-человека-по-городу-москве-в-юао-г.-москвы-информирует"/>Территориальный отдел Управления Федеральной службы по надзору в сфере защиты прав потребителей и благополучия человека по городу Москве в ЮАО г. Москвы информирует<text:bookmark-end text:name="территориальный-отдел-управления-федеральной-службы-по-надзору-в-сфере-защиты-прав-потребителей-и-благополучия-человека-по-городу-москве-в-юао-г.-москвы-информирует"/></text:h>
      <text:p text:style-name="First_20_paragraph">05.06.2023</text:p>
      <text:p text:style-name="Text_20_body">Территориальный отдел Управления Федеральной службы по надзору в сфере защиты прав потребителей и благополучия человека по городу Москве в ЮАО г. Москвы информирует, что 08 июня 2023 года по адресу Ореховый бульвар, дом 26, корпус 2, Москва, Россия, 115682 с 12.00 часов до 16.00 часов будет проводиться «День открытых дверей для предпринимателей».</text:p>
      <text:p text:style-name="Text_20_body"><text:line-break/></text:p>
      <text:p text:style-name="Text_20_body">Для оказания практической помощи и консультирования, повышения информированности предпринимательского сообщества, будут разъясняться права и обязанности индивидуальных предпринимателей и юридических лиц по вопросам санитарно-эпидемиологического благополучия и защиты прав потребителей, соблюдения обязательных требований.</text:p>
      <text:p text:style-name="Text_20_body"><text:line-break/></text:p>
      <text:p text:style-name="Text_20_body">Для предпринимателей будет доведена информация о результатах контрольно-надзорной деятельности в новых условиях, а также о проведении профилактических визитов.</text:p>
      <text:p text:style-name="Text_20_body"><text:line-break/></text:p>
      <text:p text:style-name="Text_20_body">Адрес страницы: <text:a xlink:type="simple" xlink:href="http://donskoy.mos.ru/potreb-rynok/information/detail/11630506.html" office:name=""><text:span text:style-name="Definition">http://donskoy.mos.ru/potreb-rynok/information/detail/11630506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3:32:03Z</meta:creation-date>
    <dc:date>2023-06-06T13:32:03Z</dc:date>
  </office:meta>
</office:document-meta>
</file>