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федеральной-службы-по-надзору-в-сфере-защиты-прав-потребителей-и-благополучия-человека-по-городу-москве-сообщает"/>Управление Федеральной службы по надзору в сфере защиты прав потребителей и благополучия человека по городу Москве сообщает<text:bookmark-end text:name="управление-федеральной-службы-по-надзору-в-сфере-защиты-прав-потребителей-и-благополучия-человека-по-городу-москве-сообщает"/></text:h>
      <text:p text:style-name="First_20_paragraph">06.06.2023</text:p>
      <text:p text:style-name="Text_20_body">Управление Федеральной службы по надзору в сфере защиты прав потребителей и благополучия человека по городу Москве сообщает, что в городе Димитровград, Ульяновской области зарегистрированы 14 случаев отравления алкогольной продукцией «Пивная продукция - «Мистер Сидр», производитель ООО «АНДИ» (ИНН: 6376030007, юр. адрес: Самарская область, Красноярский район с.п. Светлое поле, с. Старый Буян, ул. Центральная, д.11, факт. адрес: г. Самара, п. Винтай, (ул. Гаражная, д.15), при этом 8 случаев отравлений с летальным исходом.</text:p>
      <text:p text:style-name="Text_20_body"><text:line-break/></text:p>
      <text:p text:style-name="Text_20_body">Согласно ч. 1 ст. 3 Федерального закона от 02.01.2000г. №29-ФЗ «О качестве и безопасности пищевых продуктов» запрещается обращение пищевых продуктов, материалов и изделий, которые являются опасными.</text:p>
      <text:p text:style-name="Text_20_body"><text:line-break/></text:p>
      <text:p text:style-name="Text_20_body">При обнаружении указанной продукции на хранении и в реализации необходимо незамедлительно сообщать о количестве и местонахождении такой продукции.</text:p>
      <text:p text:style-name="Text_20_body"><text:line-break/></text:p>
      <text:p text:style-name="Text_20_body">Адрес страницы: <text:a xlink:type="simple" xlink:href="http://donskoy.mos.ru/potreb-rynok/information/detail/11632677.html" office:name=""><text:span text:style-name="Definition">http://donskoy.mos.ru/potreb-rynok/information/detail/1163267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3:31:43Z</meta:creation-date>
    <dc:date>2023-06-06T13:31:43Z</dc:date>
  </office:meta>
</office:document-meta>
</file>